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doo:migration-ce-saas"/><text:bookmark-start text:name="__RefHeading___migration_odoo_15ce_vers_17ee_1"/><text:bookmark-start text:name="migration_odoo_15ce_vers_17ee"/>Migration Odoo 15CE vers 17EE<text:bookmark-end text:name="__RefHeading___migration_odoo_15ce_vers_17ee_1"/><text:bookmark-end text:name="migration_odoo_15ce_vers_17ee"/></text:h>
      <text:h text:style-name="Heading_20_2" text:outline-level="2"><text:bookmark-start text:name="__RefHeading___preparation_2"/><text:bookmark-start text:name="preparation"/>Préparation<text:bookmark-end text:name="__RefHeading___preparation_2"/><text:bookmark-end text:name="preparation"/></text:h>
      <table:table table:style-name="Table">
        <table:table-column table:style-name="odt_auto_style_table_column_1_1"/>
        <table:table-row>
          <table:table-cell office:value-type="string" table:style-name="tablecell">
            <text:p text:style-name="Preformatted_20_Text"><text:span text:style-name="highlight_co0"># MAJ du systeme</text:span><text:line-break/>apt update<text:line-break/>apt dist-upgrade<text:line-break/><text:span text:style-name="highlight_co0"># Installation des paquets nécessaires</text:span><text:line-break/><text:span text:style-name="highlight_kw2">apt-get install</text:span> libxml2-dev libxslt1-dev libsasl2-dev libldap2-dev \<text:line-break/>libssl-dev libffi-dev libjpeg-dev libpq-dev</text:p>
          </table:table-cell>
        </table:table-row>
      </table:table>
      <text:h text:style-name="Heading_20_2" text:outline-level="2"><text:bookmark-start text:name="__RefHeading___passage_de_la_version_15_ce_a_la_version_15ee_3"/><text:bookmark-start text:name="passage_de_la_version_15_ce_a_la_version_15ee"/>Passage de la version 15 CE à la version 15EE<text:bookmark-end text:name="__RefHeading___passage_de_la_version_15_ce_a_la_version_15ee_3"/><text:bookmark-end text:name="passage_de_la_version_15_ce_a_la_version_15ee"/></text:h>
      <text:p text:style-name="Text_20_body">Télécharger la version 15EE sur la <text:a xlink:type="simple" xlink:href="https://www.odoo.com/fr_FR/page/download" text:style-name="Internet_20_link" text:visited-style-name="Visited_20_Internet_20_Link">page de téléchargement d'Odoo</text:a>.</text:p>
      <table:table table:style-name="Table">
        <table:table-column table:style-name="odt_auto_style_table_column_2_1"/>
        <table:table-row>
          <table:table-cell office:value-type="string" table:style-name="tablecell">
            <text:p text:style-name="Preformatted_20_Text">service odoo stop<text:line-break/><text:span text:style-name="highlight_kw2">dpkg</text:span> <text:span text:style-name="highlight_re5">-i</text:span> <text:span text:style-name="highlight_sy0">&lt;</text:span>path_to_enterprise_deb<text:span text:style-name="highlight_sy0">&gt;</text:span><text:line-break/>python3 <text:span text:style-name="highlight_sy0">/</text:span>usr<text:span text:style-name="highlight_sy0">/</text:span>bin<text:span text:style-name="highlight_sy0">/</text:span>odoo <text:span text:style-name="highlight_re5">-d</text:span> <text:span text:style-name="highlight_sy0">&lt;</text:span>database_name<text:span text:style-name="highlight_sy0">&gt;</text:span> <text:span text:style-name="highlight_re5">-i</text:span> web_enterprise <text:span text:style-name="highlight_re5">--stop-after-init</text:span></text:p>
          </table:table-cell>
        </table:table-row>
      </table:table>
      <text:p text:style-name="Text_20_body">Work in progress:</text:p>
      <text:p text:style-name="Preformatted_20_Text">apt-get install libxml2-dev libxslt1-dev libsasl2-dev libldap2-dev libssl-dev libffi-dev libjpeg-dev libpq-dev<text:line-break/><text:line-break/>drop sequence base_cache_signaling_default;<text:line-break/>drop sequence base_cache_signaling_assets;<text:line-break/>drop sequence base_cache_signaling_templates;<text:line-break/>drop sequence base_cache_signaling_routing;<text:line-break/><text:line-break/><text:line-break/>python3 &lt;(curl -s https://upgrade.odoo.com/upgrade) test -d klinicare -t 17.0 --contract<text:s text:c="2"/>M240802164735325<text:line-break/><text:line-break/>psql<text:line-break/>UPDATE pg_database SET datistemplate = FALSE WHERE datname = 'template1';<text:line-break/>DROP DATABASE template1;<text:line-break/>CREATE DATABASE template1 WITH TEMPLATE = template0 ENCODING = 'UTF8';<text:line-break/>UPDATE pg_database SET datistemplate = TRUE WHERE datname = 'template1';<text:line-break/>\c template1;<text:line-break/>VACUUM FREEZE;<text:line-break/><text:line-break/>dropdb "klinicare_test_17.0_2024_09_17_17_51"<text:line-break/><text:line-break/>createdb -E utf8 klinicare_v17<text:line-break/>psql klinicare_v17 &lt; dump.sql​<text:line-break/><text:line-break/>ALTER DATABASE klinicare_v17 OWNER TO odoo;<text:line-break/><text:line-break/><text:line-break/>cp /var/lib/odoo/.local/share/Odoo/filestore/klinicare /var/lib/odoo/.local/share/Odoo/filestore/klinicare_v17/ -r<text:line-break/>vérifier les droits sur les dossiers du filestore <text:line-break/>chown odoo:odoo * -R</text:p>
      <text:p text:style-name="Text_20_body">désinstaller les modules non-officiels
fermer le serveur
faire un backup</text:p>
      <table:table table:style-name="Table">
        <table:table-column table:style-name="odt_auto_style_table_column_3_1"/>
        <table:table-row>
          <table:table-cell office:value-type="string" table:style-name="tablecell">
            <text:p text:style-name="Preformatted_20_Text"><text:span text:style-name="highlight_kw2">su</text:span> postgres <text:span text:style-name="highlight_re5">-s</text:span> <text:span text:style-name="highlight_sy0">/</text:span>bin<text:span text:style-name="highlight_sy0">/</text:span><text:span text:style-name="highlight_kw2">bash</text:span><text:line-break/>service odoo stop<text:line-break/><text:span text:style-name="highlight_kw2">dpkg</text:span> <text:span text:style-name="highlight_re5">-i</text:span> <text:line-break/>python3 <text:span text:style-name="highlight_sy0">/</text:span>usr<text:span text:style-name="highlight_sy0">/</text:span>bin<text:span text:style-name="highlight_sy0">/</text:span>odoo <text:span text:style-name="highlight_re5">-d</text:span> klinicare <text:span text:style-name="highlight_re5">-i</text:span> web_enterprise <text:span text:style-name="highlight_re5">--stop-after-init</text:span></text:p>
          </table:table-cell>
        </table:table-row>
      </table:table>
      <text:p text:style-name="Text_20_body">Lancer la commande de maj</text:p>
      <table:table table:style-name="Table">
        <table:table-column table:style-name="odt_auto_style_table_column_4_1"/>
        <table:table-row>
          <table:table-cell office:value-type="string" table:style-name="tablecell">
            <text:p text:style-name="Preformatted_20_Text">apt <text:span text:style-name="highlight_kw2">install</text:span> rsync<text:line-break/> <text:line-break/><text:span text:style-name="highlight_kw2">su</text:span> postgres <text:span text:style-name="highlight_re5">-s</text:span> <text:span text:style-name="highlight_sy0">/</text:span>bin<text:span text:style-name="highlight_sy0">/</text:span><text:span text:style-name="highlight_kw2">bash</text:span><text:line-break/><text:span text:style-name="highlight_kw3">cd</text:span> <text:span text:style-name="highlight_sy0">/</text:span>tmp<text:line-break/><text:span text:style-name="highlight_co0"># Changer test</text:span><text:line-break/>python3 <text:span text:style-name="highlight_sy0">&lt;</text:span><text:span text:style-name="highlight_br0">(</text:span>curl <text:span text:style-name="highlight_re5">-s</text:span> https:<text:span text:style-name="highlight_sy0">//</text:span>upgrade.odoo.com<text:span text:style-name="highlight_sy0">/</text:span>upgrade<text:span text:style-name="highlight_br0">)</text:span> <text:span text:style-name="highlight_kw3">test</text:span> <text:span text:style-name="highlight_re5">-d</text:span> klinicare <text:span text:style-name="highlight_re5">-t</text:span> <text:span text:style-name="highlight_nu0">16.0</text:span> <text:span text:style-name="highlight_re5">--contract</text:span><text:s text:c="2"/>xxxxxx</text:p>
          </table:table-cell>
        </table:table-row>
      </table:table>
      <text:p text:style-name="Text_20_body">/var/lib/odoo/.local/share/Odoo/filestore/klinicare/</text:p>
      <text:p text:style-name="Text_20_body">klinicare_test_16.0_2024_09_02_18_10</text:p>
      <text:p text:style-name="Text_20_body">When performing database restoration via the command line, ensure you have correctly placed the filestore. The database name and filestore name should match to ensure Odoo uses the same filestore rather than generating a new one. The filestore in Odoo is stored in /home/odoo/.local/share/Odoo/filestore (assuming /home/odoo is Odoo’s home directory).</text:p>
      <table:table table:style-name="Table">
        <table:table-column table:style-name="odt_auto_style_table_column_5_1"/>
        <table:table-row>
          <table:table-cell office:value-type="string" table:style-name="tablecell">
            <text:p text:style-name="Preformatted_20_Text">ALTER DATABASE "klinicare_test_16.0_2024_09_02_18_10" OWNER TO odoo;<text:line-break/> <text:line-break/> <text:line-break/>SELECT format(<text:line-break/><text:s text:c="10"/>'ALTER TABLE public.%I OWNER TO odoo',<text:line-break/><text:s text:c="10"/>table_name<text:line-break/><text:s text:c="7"/>)<text:line-break/>FROM information_schema.tables<text:line-break/>WHERE table_schema = 'public'<text:line-break/><text:s text:c="2"/>AND table_type = 'BASE TABLE' \gexec<text:line-break/> <text:line-break/> <text:line-break/>SELECT format(<text:line-break/><text:s text:c="10"/>'ALTER TABLE public.%I OWNER TO odoo',<text:line-break/><text:s text:c="10"/>table_name<text:line-break/><text:s text:c="7"/>)<text:line-break/>FROM information_schema.tables<text:line-break/>WHERE table_schema = 'public'<text:line-break/><text:s text:c="2"/>AND table_type = 'BASE TABLE' \gexec<text:line-break/> <text:line-break/>drop sequence base_cache_signaling;<text:line-break/>drop sequence base_registry_signaling;<text:line-break/>drop sequence base_cache_signaling_default;<text:line-break/>drop sequence base_cache_signaling_assets;<text:line-break/>drop sequence base_cache_signaling_templates;<text:line-break/>drop sequence base_cache_signaling_routing;</text:p>
          </table:table-cell>
        </table:table-row>
      </table:table>
      <text:h text:style-name="Heading_20_2" text:outline-level="2"><text:bookmark-start text:name="__RefHeading___sources_4"/><text:bookmark-start text:name="sources"/>Sources<text:bookmark-end text:name="__RefHeading___sources_4"/><text:bookmark-end text:name="sources"/></text:h>
      <text:list text:style-name="List_20_1" text:continue-numbering="false">
        <text:list-item>
          <text:p text:style-name="LastListParagraph_List_20_1_Content_First"> <text:a xlink:type="simple" xlink:href="https://www.odoo.com/documentation/15.0/fr/administration/on_premise/community_to_enterprise.html" text:style-name="Internet_20_link" text:visited-style-name="Visited_20_Internet_20_Link">https://www.odoo.com/documentation/15.0/fr/administration/on_premise/community_to_enterprise.htm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7T09::34:12</meta:creation-date>
    <dc:creator>Generated</dc:creator>
    <dc:date>2026-08-27T09::34:12</dc:date>
    <dc:language>en-US</dc:language>
    <meta:editing-cycles>1</meta:editing-cycles>
    <meta:editing-duration>PT0S</meta:editing-duration>
    <dc:title>odoo:migration-ce-saas</dc:title>
  </office:meta>
</office:document-meta>
</file>