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odoo.sh"/><text:bookmark-start text:name="__RefHeading___odoo.sh_1"/><text:bookmark-start text:name="odoo.sh"/>Odoo.sh<text:bookmark-end text:name="__RefHeading___odoo.sh_1"/><text:bookmark-end text:name="odoo.sh"/></text:h>
      <text:h text:style-name="Heading_20_2" text:outline-level="2"><text:bookmark-start text:name="__RefHeading___submodule_2"/><text:bookmark-start text:name="submodule"/>Submodule<text:bookmark-end text:name="__RefHeading___submodule_2"/><text:bookmark-end text:name="submodul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partie à vérifier</text:span><text:line-break/><text:span text:style-name="highlight_kw3">cd</text:span> ~<text:span text:style-name="highlight_sy0">/</text:span>src<text:span text:style-name="highlight_sy0">/</text:span>user<text:line-break/><text:span text:style-name="highlight_kw2">git submodule</text:span> status <text:span text:style-name="highlight_re5">--recursive</text:span><text:line-break/><text:span text:style-name="highlight_kw2">git submodule</text:span> update <text:span text:style-name="highlight_re5">--init</text:span><text:s text:c="2"/>.addons<text:span text:style-name="highlight_sy0">/</text:span>makeitsimple-git<text:span text:style-name="highlight_sy0">/</text:span>cmms_device<text:line-break/> <text:line-break/><text:span text:style-name="highlight_co0">#Jouer avec les clés ssh rajoutées dans github puis</text:span><text:line-break/><text:span text:style-name="highlight_kw3">cd</text:span> ~<text:span text:style-name="highlight_sy0">/</text:span>src<text:span text:style-name="highlight_sy0">/</text:span>user<text:span text:style-name="highlight_sy0">/</text:span>addons<text:span text:style-name="highlight_sy0">/</text:span>cmms_device<text:span text:style-name="highlight_sy0">/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6::47:28</meta:creation-date>
    <dc:creator>Generated</dc:creator>
    <dc:date>2026-08-27T06::47:28</dc:date>
    <dc:language>en-US</dc:language>
    <meta:editing-cycles>1</meta:editing-cycles>
    <meta:editing-duration>PT0S</meta:editing-duration>
    <dc:title>odoo:odoo.sh</dc:title>
  </office:meta>
</office:document-meta>
</file>