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e09abc17d287e7356873705f1247ba.png"/>
  <manifest:file-entry manifest:media-type="image/png" manifest:full-path="Pictures/0c58c95a19150fc0c2cd5582cbbf558e.png"/>
  <manifest:file-entry manifest:media-type="image/png" manifest:full-path="Pictures/276d44e604819dc6fa42ffd37ce3a8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pos:printticket"/><text:bookmark-start text:name="__RefHeading___odoopoint_de_ventereimprimer_un_ticket_1"/><text:bookmark-start text:name="odoopoint_de_ventereimprimer_un_ticket"/>Odoo: Point de vente: réimprimer un ticket<text:bookmark-end text:name="__RefHeading___odoopoint_de_ventereimprimer_un_ticket_1"/><text:bookmark-end text:name="odoopoint_de_ventereimprimer_un_ticket"/></text:h>
      <text:list text:style-name="Numbering_20_1" text:continue-numbering="false">
        <text:list-item>
          <text:p text:style-name="Numbering_20_1_Content_First"> Aller dans le menu “Commandes” <draw:frame draw:style-name="media" draw:name="0" text:anchor-type="as-char" draw:z-index="0" svg:width="60.430833333333cm" style:rel-width="100%" svg:height="23.230416666667cm" style:rel-height="scale"><draw:image xlink:href="Pictures/59e09abc17d287e7356873705f1247ba.png" xlink:type="simple" xlink:show="embed" xlink:actuate="onLoad"/></draw:frame></text:p>
        </text:list-item>
        <text:list-item>
          <text:p text:style-name="Numbering_20_1_Content"> Dans la liste d'options, choisir payé <draw:frame draw:style-name="media" draw:name="1" text:anchor-type="as-char" draw:z-index="1" svg:width="81.518125cm" style:rel-width="100%" svg:height="14.155208333333cm" style:rel-height="scale"><draw:image xlink:href="Pictures/0c58c95a19150fc0c2cd5582cbbf558e.png" xlink:type="simple" xlink:show="embed" xlink:actuate="onLoad"/></draw:frame></text:p>
        </text:list-item>
        <text:list-item>
          <text:p text:style-name="Numbering_20_1_Content_Last"> Choisir la référence qu'on souhaite réimprimer puis cliquer sur “Imprimer ticket” <draw:frame draw:style-name="media" draw:name="2" text:anchor-type="as-char" draw:z-index="2" svg:width="101.6cm" svg:height="52.361041666667cm"><draw:image xlink:href="Pictures/276d44e604819dc6fa42ffd37ce3a8ba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9:29</meta:creation-date>
    <dc:creator>Generated</dc:creator>
    <dc:date>2026-08-27T08::09:29</dc:date>
    <dc:language>en-US</dc:language>
    <meta:editing-cycles>1</meta:editing-cycles>
    <meta:editing-duration>PT0S</meta:editing-duration>
    <dc:title>odoo:pos:printticket</dc:title>
  </office:meta>
</office:document-meta>
</file>