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3ca13a3988a758d8f6aa6b6ede777ff.png"/>
  <manifest:file-entry manifest:media-type="image/png" manifest:full-path="Pictures/9492256f8cf99d461fb0726edf48eb4e.png"/>
  <manifest:file-entry manifest:media-type="image/png" manifest:full-path="Pictures/075eb8605129ecf5a232c30cabbba6a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doo:saas-management"/><text:bookmark-start text:name="__RefHeading___odoomanagement_de_la_solution_saas_1"/><text:bookmark-start text:name="odoomanagement_de_la_solution_saas"/>Odoo: management de la solution SaaS<text:bookmark-end text:name="__RefHeading___odoomanagement_de_la_solution_saas_1"/><text:bookmark-end text:name="odoomanagement_de_la_solution_saas"/></text:h>
      <text:h text:style-name="Heading_20_2" text:outline-level="2"><text:bookmark-start text:name="__RefHeading___se_connecter_sur_la_solution_saas_2"/><text:bookmark-start text:name="se_connecter_sur_la_solution_saas"/>Se connecter sur la solution SaaS<text:bookmark-end text:name="__RefHeading___se_connecter_sur_la_solution_saas_2"/><text:bookmark-end text:name="se_connecter_sur_la_solution_saas"/></text:h>
      <text:list text:style-name="Numbering_20_1" text:continue-numbering="false">
        <text:list-item>
          <text:p text:style-name="Numbering_20_1_Content_First"> Se rendre sur Odoo.com et cliquer sur “Se connecter” <draw:frame draw:style-name="media" draw:name="0" text:anchor-type="as-char" draw:z-index="0" svg:width="43.100625cm" style:rel-width="100%" svg:height="4.3127083333333cm" style:rel-height="scale"><draw:image xlink:href="Pictures/d3ca13a3988a758d8f6aa6b6ede777ff.png" xlink:type="simple" xlink:show="embed" xlink:actuate="onLoad"/></draw:frame></text:p>
        </text:list-item>
        <text:list-item>
          <text:p text:style-name="Numbering_20_1_Content_Last"> Se connecter avec le login/password stocké dans le Vault</text:p>
        </text:list-item>
      </text:list>
      <text:h text:style-name="Heading_20_2" text:outline-level="2"><text:bookmark-start text:name="__RefHeading___faire_un_duplicate_d_une_instance_odoo_3"/><text:bookmark-start text:name="faire_un_duplicate_d_une_instance_odoo"/>Faire un duplicate d'une instance Odoo<text:bookmark-end text:name="__RefHeading___faire_un_duplicate_d_une_instance_odoo_3"/><text:bookmark-end text:name="faire_un_duplicate_d_une_instance_odoo"/></text:h>
      <text:p text:style-name="Text_20_body"><draw:frame draw:style-name="media" draw:name="1" text:anchor-type="as-char" draw:z-index="1" svg:width="55.800625cm" style:rel-width="100%" svg:height="29.924375cm" style:rel-height="scale"><draw:image xlink:href="Pictures/9492256f8cf99d461fb0726edf48eb4e.png" xlink:type="simple" xlink:show="embed" xlink:actuate="onLoad"/></draw:frame></text:p>
      <text:h text:style-name="Heading_20_2" text:outline-level="2"><text:bookmark-start text:name="__RefHeading___faire_un_upgrade_d_une_instance_odoo_4"/><text:bookmark-start text:name="faire_un_upgrade_d_une_instance_odoo"/>Faire un upgrade d'une instance Odoo<text:bookmark-end text:name="__RefHeading___faire_un_upgrade_d_une_instance_odoo_4"/><text:bookmark-end text:name="faire_un_upgrade_d_une_instance_odoo"/></text:h>
      <text:p text:style-name="Text_20_body">Attention, ne pas faire d'upgrade de la production par erreur, c'est <text:span text:style-name="Strong_20_Emphasis">irréversible</text:span></text:p>
      <text:p text:style-name="Text_20_body"><draw:frame draw:style-name="media" draw:name="2" text:anchor-type="as-char" draw:z-index="2" svg:width="55.377291666667cm" style:rel-width="100%" svg:height="12.22375cm" style:rel-height="scale"><draw:image xlink:href="Pictures/075eb8605129ecf5a232c30cabbba6a5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24:25</meta:creation-date>
    <dc:creator>Generated</dc:creator>
    <dc:date>2026-08-27T09::24:25</dc:date>
    <dc:language>en-US</dc:language>
    <meta:editing-cycles>1</meta:editing-cycles>
    <meta:editing-duration>PT0S</meta:editing-duration>
    <dc:title>odoo:saas-management</dc:title>
  </office:meta>
</office:document-meta>
</file>