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ddcebeb47d47a0139d994214568d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oo:tva_par_defaut"/><text:bookmark-start text:name="__RefHeading___tva_par_defaut_1"/><text:bookmark-start text:name="tva_par_defaut"/>TVA Par défaut<text:bookmark-end text:name="__RefHeading___tva_par_defaut_1"/><text:bookmark-end text:name="tva_par_defaut"/></text:h>
      <text:p text:style-name="Text_20_body"><draw:frame draw:style-name="media" draw:name="0" text:anchor-type="as-char" draw:z-index="0" svg:width="60.325cm" style:rel-width="100%" svg:height="24.500416666667cm" style:rel-height="scale"><draw:image xlink:href="Pictures/c3ddcebeb47d47a0139d994214568d9c.png" xlink:type="simple" xlink:show="embed" xlink:actuate="onLoad"/></draw:frame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for</text:span> <text:span text:style-name="highlight_kw3">test</text:span> <text:span text:style-name="highlight_kw1">in</text:span> records:<text:line-break/><text:s text:c="4"/><text:span text:style-name="highlight_kw1">if</text:span> <text:span text:style-name="highlight_kw1">not</text:span> <text:span text:style-name="highlight_kw3">test</text:span>.<text:span text:style-name="highlight_me1">property_account_position_id</text:span>:<text:line-break/><text:s text:c="8"/>tva_id <text:span text:style-name="highlight_sy0">=</text:span> env<text:span text:style-name="highlight_br0">[</text:span><text:span text:style-name="highlight_st0">'account.fiscal.position'</text:span><text:span text:style-name="highlight_br0">]</text:span>.<text:span text:style-name="highlight_me1">search</text:span><text:span text:style-name="highlight_br0">(</text:span><text:span text:style-name="highlight_br0">[</text:span><text:span text:style-name="highlight_br0">(</text:span><text:span text:style-name="highlight_st0">'name'</text:span><text:span text:style-name="highlight_sy0">,</text:span> <text:span text:style-name="highlight_st0">'='</text:span><text:span text:style-name="highlight_sy0">,</text:span> <text:span text:style-name="highlight_st0">'Régime National'</text:span><text:span text:style-name="highlight_br0">)</text:span><text:span text:style-name="highlight_br0">]</text:span><text:span text:style-name="highlight_sy0">,</text:span> limit<text:span text:style-name="highlight_sy0">=</text:span><text:span text:style-name="highlight_nu0">1</text:span><text:span text:style-name="highlight_br0">)</text:span><text:line-break/><text:s text:c="8"/><text:span text:style-name="highlight_kw1">if</text:span> tva_id:<text:line-break/><text:s text:c="12"/><text:span text:style-name="highlight_kw3">test</text:span>.<text:span text:style-name="highlight_me1">write</text:span><text:span text:style-name="highlight_br0">(</text:span><text:span text:style-name="highlight_br0">{</text:span><text:line-break/><text:s text:c="16"/><text:span text:style-name="highlight_st0">'property_account_position_id'</text:span>: tva_id<text:span text:style-name="highlight_sy0">,</text:span><text:line-break/><text:s text:c="12"/><text:span text:style-name="highlight_br0">}</text:span><text:span text:style-name="highlight_br0">)</text:span><text:s text:c="2"/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28</meta:creation-date>
    <dc:creator>Generated</dc:creator>
    <dc:date>2026-08-27T07::30:28</dc:date>
    <dc:language>en-US</dc:language>
    <meta:editing-cycles>1</meta:editing-cycles>
    <meta:editing-duration>PT0S</meta:editing-duration>
    <dc:title>odoo:tva_par_defaut</dc:title>
  </office:meta>
</office:document-meta>
</file>