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<text:span text:style-name="highlight_re5">-y</text:span> openssl build-essential libssl-dev libxrender-dev git-core libx11-dev libxext-dev libfontconfig1-dev libfreetype6-dev fontconfig xfonts-75dpi<text:line-break/><text:span text:style-name="highlight_kw2">wget</text:span> https:<text:span text:style-name="highlight_sy0">//</text:span>github.com<text:span text:style-name="highlight_sy0">/</text:span>wkhtmltopdf<text:span text:style-name="highlight_sy0">/</text:span>packaging<text:span text:style-name="highlight_sy0">/</text:span>releases<text:span text:style-name="highlight_sy0">/</text:span>download<text:span text:style-name="highlight_sy0">/</text:span>0.12.6-<text:span text:style-name="highlight_nu0">1</text:span><text:span text:style-name="highlight_sy0">/</text:span>wkhtmltox_0.12.6-<text:span text:style-name="highlight_nu0">1</text:span>.buster_amd64.deb<text:line-break/><text:span text:style-name="highlight_kw2">dpkg</text:span> <text:span text:style-name="highlight_re5">-i</text:span> wkhtmltox_0.12.6-<text:span text:style-name="highlight_nu0">1</text:span>.buster_amd64.deb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0:52</meta:creation-date>
    <dc:creator>Generated</dc:creator>
    <dc:date>2026-08-27T10::00:52</dc:date>
    <dc:language>en-US</dc:language>
    <meta:editing-cycles>1</meta:editing-cycles>
    <meta:editing-duration>PT0S</meta:editing-duration>
    <dc:title>odoo:wkhtml</dc:title>
  </office:meta>
</office:document-meta>
</file>