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0035abe8d06e4bd468a3f61b658d7e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nsense:dualwan"/><text:bookmark-start text:name="__RefHeading___opnsensedual_wan_1"/><text:bookmark-start text:name="opnsensedual_wan"/>OPNSense: Dual Wan<text:bookmark-end text:name="__RefHeading___opnsensedual_wan_1"/><text:bookmark-end text:name="opnsensedual_wan"/></text:h>
      <text:h text:style-name="Heading_20_2" text:outline-level="2"><text:bookmark-start text:name="__RefHeading___le_port_forwarding_ne_marche_plus_sur_la_gateway_de_secours_2"/><text:bookmark-start text:name="le_port_forwarding_ne_marche_plus_sur_la_gateway_de_secours"/>Le port forwarding ne marche plus sur la gateway de secours<text:bookmark-end text:name="__RefHeading___le_port_forwarding_ne_marche_plus_sur_la_gateway_de_secours_2"/><text:bookmark-end text:name="le_port_forwarding_ne_marche_plus_sur_la_gateway_de_secours"/></text:h>
      <text:p text:style-name="Text_20_body">Activer l'option ci-dessous si lorsque le premier lien tombe, le port forwarding ne marche plus.
<draw:frame draw:style-name="media" draw:name="0" text:anchor-type="as-char" draw:z-index="0" svg:width="62.679791666667cm" style:rel-width="100%" svg:height="48.207083333333cm" style:rel-height="scale"><draw:image xlink:href="Pictures/b0035abe8d06e4bd468a3f61b658d7e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34:12</meta:creation-date>
    <dc:creator>Generated</dc:creator>
    <dc:date>2026-08-27T09::34:12</dc:date>
    <dc:language>en-US</dc:language>
    <meta:editing-cycles>1</meta:editing-cycles>
    <meta:editing-duration>PT0S</meta:editing-duration>
    <dc:title>opnsense:dualwan</dc:title>
  </office:meta>
</office:document-meta>
</file>