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78ef8e11c5e5400df44621dd780163.png"/>
  <manifest:file-entry manifest:media-type="image/png" manifest:full-path="Pictures/debe869dbeb6525e6e2d08260603f9a1.png"/>
  <manifest:file-entry manifest:media-type="image/png" manifest:full-path="Pictures/2683b7c5818b82e3af7b97f70d59a7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nsense:policy-gateway"/><text:bookmark-start text:name="__RefHeading___policy_gateway_1"/><text:bookmark-start text:name="policy_gateway"/>Policy Gateway<text:bookmark-end text:name="__RefHeading___policy_gateway_1"/><text:bookmark-end text:name="policy_gateway"/></text:h>
      <text:p text:style-name="Text_20_body">But: router une IP via un WAN, et une seconde IP vers un autre WAN</text:p>
      <text:list text:style-name="Numbering_20_1" text:continue-numbering="false">
        <text:list-item>
          <text:p text:style-name="Numbering_20_1_Content_First"> System: Routes: Configuration <draw:frame draw:style-name="media" draw:name="0" text:anchor-type="as-char" draw:z-index="0" svg:width="37.226875cm" style:rel-width="100%" svg:height="15.292916666667cm" style:rel-height="scale"><draw:image xlink:href="Pictures/4778ef8e11c5e5400df44621dd780163.png" xlink:type="simple" xlink:show="embed" xlink:actuate="onLoad"/></draw:frame></text:p>
        </text:list-item>
        <text:list-item>
          <text:p text:style-name="Numbering_20_1_Content"> Firewall: Rules: Floating</text:p>
          <text:list text:style-name="Numbering_20_1">
            <text:list-item>
              <text:p text:style-name="Numbering_20_1_Content"> Faire des règles combo destination/gateway</text:p>
            </text:list-item>
            <text:list-item>
              <text:p text:style-name="Numbering_20_1_Content"> Faire des règles qui bloque l'ip d'une destination sur le gateway défaut <draw:frame draw:style-name="media" draw:name="1" text:anchor-type="as-char" draw:z-index="1" svg:width="38.920208333333cm" style:rel-width="100%" svg:height="11.086041666667cm" style:rel-height="scale"><draw:image xlink:href="Pictures/debe869dbeb6525e6e2d08260603f9a1.png" xlink:type="simple" xlink:show="embed" xlink:actuate="onLoad"/></draw:frame></text:p>
            </text:list-item>
          </text:list>
        </text:list-item>
        <text:list-item>
          <text:p text:style-name="Numbering_20_1_Content_Last"> Sur chaque accès Wan, faire une règle OUT qui bloque la sortie vers cette ip <draw:frame draw:style-name="media" draw:name="2" text:anchor-type="as-char" draw:z-index="2" svg:width="39.872708333333cm" style:rel-width="100%" svg:height="10.054166666667cm" style:rel-height="scale"><draw:image xlink:href="Pictures/2683b7c5818b82e3af7b97f70d59a776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42</meta:creation-date>
    <dc:creator>Generated</dc:creator>
    <dc:date>2026-08-27T07::30:42</dc:date>
    <dc:language>en-US</dc:language>
    <meta:editing-cycles>1</meta:editing-cycles>
    <meta:editing-duration>PT0S</meta:editing-duration>
    <dc:title>opnsense:policy-gateway</dc:title>
  </office:meta>
</office:document-meta>
</file>