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:date"/><text:bookmark-start text:name="__RefHeading___phpdates_1"/><text:bookmark-start text:name="phpdates"/>PHP: Dates<text:bookmark-end text:name="__RefHeading___phpdates_1"/><text:bookmark-end text:name="phpdat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$date1 = new DateTime("now");<text:line-break/>$date2 = new DateTime("2020-07-10");<text:line-break/>$difference = date_diff($date2, $date1);<text:line-break/>echo $difference-&gt;format('%R%a days');;<text:line-break/>if ($date1 &gt; $date2) echo "Expiré"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5:16</meta:creation-date>
    <dc:creator>Generated</dc:creator>
    <dc:date>2026-08-27T09::25:16</dc:date>
    <dc:language>en-US</dc:language>
    <meta:editing-cycles>1</meta:editing-cycles>
    <meta:editing-duration>PT0S</meta:editing-duration>
    <dc:title>php:date</dc:title>
  </office:meta>
</office:document-meta>
</file>