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82bbafcbb6bf683b1e19b6f201e6ee.png"/>
  <manifest:file-entry manifest:media-type="image/png" manifest:full-path="Pictures/ddc12b2f5e16ede65a4f27b8b14075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activedirectory"/><text:bookmark-start text:name="__RefHeading___proxmoxauthentification_active_directory_1"/><text:bookmark-start text:name="proxmoxauthentification_active_directory"/>Proxmox: Authentification Active Directory<text:bookmark-end text:name="__RefHeading___proxmoxauthentification_active_directory_1"/><text:bookmark-end text:name="proxmoxauthentification_active_directory"/></text:h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list text:style-name="Numbering_20_1" text:continue-numbering="false">
        <text:list-item>
          <text:p text:style-name="Numbering_20_1_Content_First"> Ajouter le certificate authority sur l'hyperviseur</text:p>
        </text:list-item>
        <text:list-item>
          <text:p text:style-name="Numbering_20_1_Content"> Dans Datacenter → Permissions → Authentication, ajouter une authentification de type AD <draw:frame draw:style-name="media" draw:name="0" text:anchor-type="as-char" draw:z-index="0" svg:width="25.770416666667cm" style:rel-width="100%" svg:height="13.626041666667cm" style:rel-height="scale"><draw:image xlink:href="Pictures/af82bbafcbb6bf683b1e19b6f201e6ee.png" xlink:type="simple" xlink:show="embed" xlink:actuate="onLoad"/></draw:frame></text:p>
        </text:list-item>
        <text:list-item>
          <text:p text:style-name="Numbering_20_1_Content"> Dans l'onglet SYNC Options: <draw:frame draw:style-name="media" draw:name="1" text:anchor-type="as-char" draw:z-index="1" svg:width="25.796875cm" style:rel-width="100%" svg:height="13.17625cm" style:rel-height="scale"><draw:image xlink:href="Pictures/ddc12b2f5e16ede65a4f27b8b14075d2.png" xlink:type="simple" xlink:show="embed" xlink:actuate="onLoad"/></draw:frame></text:p>
          <text:list text:style-name="Numbering_20_1">
            <text:list-item>
              <text:p text:style-name="Numbering_20_1_Content"> Indiquer Bind user dans le format: CN=Utilisateur,CN=Users,DC=makeitsimple,DC=lan</text:p>
            </text:list-item>
            <text:list-item>
              <text:p text:style-name="Numbering_20_1_Content"> Indiquer le mot de passe</text:p>
            </text:list-item>
            <text:list-item>
              <text:p text:style-name="Numbering_20_1_Content_Last"> Dans User Filter renseigner (objectCategory=person) pour filtrer les machines</text:p>
            </text:list-item>
          </text:list>
        </text:list-item>
      </text:list>
      <text:h text:style-name="Heading_20_2" text:outline-level="2"><text:bookmark-start text:name="__RefHeading___mettre_a_jour_en_cli_3"/><text:bookmark-start text:name="mettre_a_jour_en_cli"/>Mettre à jour en CLI<text:bookmark-end text:name="__RefHeading___mettre_a_jour_en_cli_3"/><text:bookmark-end text:name="mettre_a_jour_en_cli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veum realm <text:span text:style-name="highlight_kw2">sync</text:span> MAKEITSIMPL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34:20</meta:creation-date>
    <dc:creator>Generated</dc:creator>
    <dc:date>2026-08-27T10::34:20</dc:date>
    <dc:language>en-US</dc:language>
    <meta:editing-cycles>1</meta:editing-cycles>
    <meta:editing-duration>PT0S</meta:editing-duration>
    <dc:title>proxmox:activedirectory</dc:title>
  </office:meta>
</office:document-meta>
</file>