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cluster"/><text:bookmark-start text:name="__RefHeading___proxmoxcluster_1"/><text:bookmark-start text:name="proxmoxcluster"/>Proxmox: Cluster<text:bookmark-end text:name="__RefHeading___proxmoxcluster_1"/><text:bookmark-end text:name="proxmoxcluster"/></text:h>
      <text:h text:style-name="Heading_20_2" text:outline-level="2"><text:bookmark-start text:name="__RefHeading___cluster_avec_double_interface_reseau_2"/><text:bookmark-start text:name="cluster_avec_double_interface_reseau"/>Cluster avec double interface réseau<text:bookmark-end text:name="__RefHeading___cluster_avec_double_interface_reseau_2"/><text:bookmark-end text:name="cluster_avec_double_interface_reseau"/></text:h>
      <text:p text:style-name="Text_20_body">Dans le cas où on aurait une interface réseau dédiée pour la synchronisation entre les deux membres du cluster.</text:p>
      <text:list text:style-name="Numbering_20_1" text:continue-numbering="false">
        <text:list-item>
          <text:p text:style-name="Numbering_20_1_Content_First"> Modifier sur chaque machine le fichier hosts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hosts</text:p>
          </table:table-cell>
        </table:table-row>
      </table:table>
      <text:list text:style-name="Numbering_20_1" text:continue-numbering="true">
        <text:list-item>
          <text:p text:style-name="FirstListParagraph_Text_20_body">et rajouter une ligne avec l'adresse de management ainsi que “pvelocalhost” comme nickname. Exemple</text:p>
          <text:p text:style-name="Preformatted_20_Text">10.10.30.1 pve1.makeitsimple.lan pvelocalhost<text:line-break/><text:s text:c="2"/>- Créer le cluster sur la machine principale &lt;code bash&gt;pvecm create NOM_DU_CLUSTER</text:p>
        </text:list-item>
        <text:list-item>
          <text:p text:style-name="Numbering_20_1_Content"> Sur la seconde machine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pvecm add 10.10.30.1 <text:span text:style-name="highlight_re5">-link0</text:span> ip_interface_mangemen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Vérifier le statut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pvecm status</text:p>
          </table:table-cell>
        </table:table-row>
      </table:table>
      <text:list text:style-name="Numbering_20_1" text:continue-numbering="true">
        <text:list-item/>
      </text:list>
      <text:h text:style-name="Heading_20_3" text:outline-level="3"><text:bookmark-start text:name="__RefHeading___sources_3"/><text:bookmark-start text:name="sources"/>Sources<text:bookmark-end text:name="__RefHeading___sources_3"/><text:bookmark-end text:name="sources"/></text:h>
      <text:list text:style-name="List_20_1" text:continue-numbering="false">
        <text:list-item>
          <text:p text:style-name="LastListParagraph_List_20_1_Content_First"> <text:a xlink:type="simple" xlink:href="https://florianmuller.com/setup-a-proxmox-two-node-high-availability-cluster-with-a-raspberrypi-as-a-third-quorum-vote-device-qdevice" text:style-name="Internet_20_link" text:visited-style-name="Visited_20_Internet_20_Link">https://florianmuller.com/setup-a-proxmox-two-node-high-availability-cluster-with-a-raspberrypi-as-a-third-quorum-vote-device-qdevi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11:38</meta:creation-date>
    <dc:creator>Generated</dc:creator>
    <dc:date>2026-08-27T10::11:38</dc:date>
    <dc:language>en-US</dc:language>
    <meta:editing-cycles>1</meta:editing-cycles>
    <meta:editing-duration>PT0S</meta:editing-duration>
    <dc:title>proxmox:cluster</dc:title>
  </office:meta>
</office:document-meta>
</file>