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d4e5d932ede01d1c4978208ff31f63.png"/>
  <manifest:file-entry manifest:media-type="image/png" manifest:full-path="Pictures/9bd99a137a626301befbdbb7551644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hpe-rok"/><text:bookmark-start text:name="__RefHeading___proxmox_simuler_un_bios_d_un_constructeur_1"/><text:bookmark-start text:name="proxmox_simuler_un_bios_d_un_constructeur"/>Proxmox &amp; simuler un bios d'un constructeur<text:bookmark-end text:name="__RefHeading___proxmox_simuler_un_bios_d_un_constructeur_1"/><text:bookmark-end text:name="proxmox_simuler_un_bios_d_un_constructeur"/></text:h>
      <text:p text:style-name="Text_20_body"><draw:frame draw:style-name="media" draw:name="0" text:anchor-type="as-char" draw:z-index="0" svg:width="18.441458333333cm" style:rel-width="100%" svg:height="14.234583333333cm" style:rel-height="scale"><draw:image xlink:href="Pictures/d6d4e5d932ede01d1c4978208ff31f63.png" xlink:type="simple" xlink:show="embed" xlink:actuate="onLoad"/></draw:frame></text:p>
      <text:p text:style-name="Text_20_body"><draw:frame draw:style-name="media" draw:name="1" text:anchor-type="as-char" draw:z-index="1" svg:width="18.309166666667cm" style:rel-width="100%" svg:height="16.1925cm" style:rel-height="scale"><draw:image xlink:href="Pictures/9bd99a137a626301befbdbb75516449f.png" xlink:type="simple" xlink:show="embed" xlink:actuate="onLoad"/></draw:frame></text:p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list text:style-name="List_20_1" text:continue-numbering="false">
        <text:list-item>
          <text:p text:style-name="LastListParagraph_List_20_1_Content_First"> Liste à pucehttp://maestroni.altervista.org/installazione-di-windows-2016-rok-marchiato-hp-su-proxmox/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1:40</meta:creation-date>
    <dc:creator>Generated</dc:creator>
    <dc:date>2026-08-27T10::51:40</dc:date>
    <dc:language>en-US</dc:language>
    <meta:editing-cycles>1</meta:editing-cycles>
    <meta:editing-duration>PT0S</meta:editing-duration>
    <dc:title>proxmox:hpe-rok</dc:title>
  </office:meta>
</office:document-meta>
</file>