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samba-share"/><text:bookmark-start text:name="__RefHeading___share_samba_sur_proxmox_1"/><text:bookmark-start text:name="share_samba_sur_proxmox"/>Share Samba sur Proxmox<text:bookmark-end text:name="__RefHeading___share_samba_sur_proxmox_1"/><text:bookmark-end text:name="share_samba_sur_proxmox"/></text:h>
      <text:list text:style-name="Numbering_20_1" text:continue-numbering="false">
        <text:list-item>
          <text:p text:style-name="Numbering_20_1_Content_First"> Installer samba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samba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smb.conf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samba<text:span text:style-name="highlight_sy0">/</text:span>smb.conf</text:p>
          </table:table-cell>
        </table:table-row>
      </table:table>
      <text:list text:style-name="Numbering_20_1" text:continue-numbering="true">
        <text:list-item>
          <text:list text:style-name="Numbering_20_1">
            <text:list-item>
              <text:p text:style-name="Numbering_20_1_Content"> Supprimer tout ce qui se trouve après [home] </text:p>
            </text:list-item>
            <text:list-item>
              <text:p text:style-name="Numbering_20_1_Content"> coller ceci à la place </text:p>
              <text:p text:style-name="Preformatted_20_Text">[PROXMOX]<text:line-break/><text:s text:c="2"/>comment = Proxmox Technical Directory<text:line-break/><text:s text:c="2"/>path = /var/lib/vz/dump<text:line-break/><text:s text:c="2"/>browseable = yes<text:line-break/><text:s text:c="2"/>writeable = yes<text:line-break/><text:s text:c="2"/>read only = no<text:line-break/><text:s text:c="2"/>create mask = 0644<text:line-break/><text:s text:c="2"/>directory mask = 0755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Activer les services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systemctl unmask samba<text:line-break/>systemctl <text:span text:style-name="highlight_kw3">enable</text:span> samba<text:line-break/>systemctl start samba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éfinir un mot de passe pour l'utilisateur root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smbpasswd <text:span text:style-name="highlight_re5">-a</text:span> root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4:03</meta:creation-date>
    <dc:creator>Generated</dc:creator>
    <dc:date>2026-08-27T09::24:03</dc:date>
    <dc:language>en-US</dc:language>
    <meta:editing-cycles>1</meta:editing-cycles>
    <meta:editing-duration>PT0S</meta:editing-duration>
    <dc:title>proxmox:samba-share</dc:title>
  </office:meta>
</office:document-meta>
</file>