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template"/><text:bookmark-start text:name="__RefHeading___template_proxmox_1"/><text:bookmark-start text:name="template_proxmox"/>Template Proxmox<text:bookmark-end text:name="__RefHeading___template_proxmox_1"/><text:bookmark-end text:name="template_proxmo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 Variables</text:span><text:line-break/><text:span text:style-name="highlight_re2">VMID</text:span>=<text:span text:style-name="highlight_nu0">9000</text:span><text:line-break/><text:span text:style-name="highlight_re2">STORAGE</text:span>=zfs-ssd-pool<text:line-break/><text:span text:style-name="highlight_re2">IMG</text:span>=debian-<text:span text:style-name="highlight_nu0">13</text:span>-genericcloud-amd64.qcow2<text:line-break/> <text:line-break/><text:span text:style-name="highlight_co0"># Téléchargement</text:span><text:line-break/><text:span text:style-name="highlight_kw3">cd</text:span> <text:span text:style-name="highlight_sy0">/</text:span>tmp<text:line-break/><text:span text:style-name="highlight_kw2">wget</text:span> https:<text:span text:style-name="highlight_sy0">//</text:span>cloud.debian.org<text:span text:style-name="highlight_sy0">/</text:span>images<text:span text:style-name="highlight_sy0">/</text:span>cloud<text:span text:style-name="highlight_sy0">/</text:span>trixie<text:span text:style-name="highlight_sy0">/</text:span>latest<text:span text:style-name="highlight_sy0">/</text:span><text:span text:style-name="highlight_co1">${IMG}</text:span><text:line-break/> <text:line-break/><text:span text:style-name="highlight_co0"># Optionnel mais utile : installer qemu-guest-agent dans l'image avant de l'importer</text:span><text:line-break/>apt <text:span text:style-name="highlight_kw2">install</text:span> <text:span text:style-name="highlight_re5">-y</text:span> libguestfs-tools<text:line-break/>virt-customize <text:span text:style-name="highlight_re5">-a</text:span> <text:span text:style-name="highlight_co1">${IMG}</text:span> <text:span text:style-name="highlight_re5">--install</text:span> qemu-guest-agent<text:line-break/>virt-customize <text:span text:style-name="highlight_re5">-a</text:span> <text:span text:style-name="highlight_co1">${IMG}</text:span> <text:span text:style-name="highlight_re5">--run-command</text:span> <text:span text:style-name="highlight_st_h">'systemctl enable qemu-guest-agent'</text:span><text:line-break/> <text:line-break/><text:span text:style-name="highlight_co0"># Création VM template</text:span><text:line-break/>qm create <text:span text:style-name="highlight_co1">${VMID}</text:span> \<text:line-break/><text:s text:c="2"/><text:span text:style-name="highlight_re5">--name</text:span> debian12-cloud-template \<text:line-break/><text:s text:c="2"/><text:span text:style-name="highlight_re5">--memory</text:span> <text:span text:style-name="highlight_nu0">2048</text:span> <text:span text:style-name="highlight_re5">--cores</text:span> <text:span text:style-name="highlight_nu0">2</text:span> \<text:line-break/><text:s text:c="2"/><text:span text:style-name="highlight_re5">--net0</text:span> virtio,<text:span text:style-name="highlight_re2">bridge</text:span>=vmbr0 \<text:line-break/><text:s text:c="2"/><text:span text:style-name="highlight_re5">--scsihw</text:span> virtio-scsi-pci \<text:line-break/><text:s text:c="2"/><text:span text:style-name="highlight_re5">--ostype</text:span> l26 \<text:line-break/><text:s text:c="2"/><text:span text:style-name="highlight_re5">--agent</text:span> <text:span text:style-name="highlight_re2">enabled</text:span>=<text:span text:style-name="highlight_nu0">1</text:span>,<text:span text:style-name="highlight_re2">fstrim_cloned_disks</text:span>=<text:span text:style-name="highlight_nu0">1</text:span><text:line-break/> <text:line-break/><text:span text:style-name="highlight_co0"># Import du disque</text:span><text:line-break/>qm importdisk <text:span text:style-name="highlight_co1">${VMID}</text:span> <text:span text:style-name="highlight_co1">${IMG}</text:span> <text:span text:style-name="highlight_co1">${STORAGE}</text:span><text:line-break/>qm <text:span text:style-name="highlight_kw1">set</text:span> <text:span text:style-name="highlight_co1">${VMID}</text:span> <text:span text:style-name="highlight_re5">--scsi0</text:span> <text:span text:style-name="highlight_co1">${STORAGE}</text:span>:vm-<text:span text:style-name="highlight_co1">${VMID}</text:span>-disk-<text:span text:style-name="highlight_nu0">0</text:span>,<text:span text:style-name="highlight_re2">discard</text:span>=on,<text:span text:style-name="highlight_re2">ssd</text:span>=<text:span text:style-name="highlight_nu0">1</text:span><text:line-break/> <text:line-break/><text:span text:style-name="highlight_co0"># Disque cloud-init</text:span><text:line-break/>qm <text:span text:style-name="highlight_kw1">set</text:span> <text:span text:style-name="highlight_co1">${VMID}</text:span> <text:span text:style-name="highlight_re5">--ide2</text:span> <text:span text:style-name="highlight_co1">${STORAGE}</text:span>:cloudinit<text:line-break/> <text:line-break/><text:span text:style-name="highlight_co0"># Boot order + console série (utile pour `qm terminal`)</text:span><text:line-break/>qm <text:span text:style-name="highlight_kw1">set</text:span> <text:span text:style-name="highlight_co1">${VMID}</text:span> <text:span text:style-name="highlight_re5">--boot</text:span> <text:span text:style-name="highlight_re2">order</text:span>=scsi0<text:line-break/>qm <text:span text:style-name="highlight_kw1">set</text:span> <text:span text:style-name="highlight_co1">${VMID}</text:span> <text:span text:style-name="highlight_re5">--serial0</text:span> socket <text:span text:style-name="highlight_re5">--vga</text:span> serial0<text:line-break/> <text:line-break/><text:span text:style-name="highlight_co0"># Conversion en template</text:span><text:line-break/>qm template <text:span text:style-name="highlight_co1">${VMID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1:57</meta:creation-date>
    <dc:creator>Generated</dc:creator>
    <dc:date>2026-08-27T07::31:57</dc:date>
    <dc:language>en-US</dc:language>
    <meta:editing-cycles>1</meta:editing-cycles>
    <meta:editing-duration>PT0S</meta:editing-duration>
    <dc:title>proxmox:template</dc:title>
  </office:meta>
</office:document-meta>
</file>