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time-sync"/><text:bookmark-start text:name="__RefHeading___proxmoxsynchronisation_temps_1"/><text:bookmark-start text:name="proxmoxsynchronisation_temps"/>Proxmox: Synchronisation temps<text:bookmark-end text:name="__RefHeading___proxmoxsynchronisation_temps_1"/><text:bookmark-end text:name="proxmoxsynchronisation_temp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echo</text:span> <text:span text:style-name="highlight_st_h">'server ADRESSE_IP iburst'</text:span> <text:span text:style-name="highlight_sy0">&gt;</text:span> <text:span text:style-name="highlight_sy0">/</text:span>etc<text:span text:style-name="highlight_sy0">/</text:span>chrony<text:span text:style-name="highlight_sy0">/</text:span>sources.d<text:span text:style-name="highlight_sy0">/</text:span>local-ntp-server.sources<text:line-break/>chronyc reload sourc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5:19</meta:creation-date>
    <dc:creator>Generated</dc:creator>
    <dc:date>2026-08-27T08::55:19</dc:date>
    <dc:language>en-US</dc:language>
    <meta:editing-cycles>1</meta:editing-cycles>
    <meta:editing-duration>PT0S</meta:editing-duration>
    <dc:title>proxmox:time-sync</dc:title>
  </office:meta>
</office:document-meta>
</file>