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xmox:update-offline"/>mkdir /mnt/iso
mount -t iso9660 -o loop /var/lib/vz/template/iso/proxmox-ve_7.3-1.iso /mnt/iso
nano /etc/apt/sources.list.d/
nano /etc/apt/sources.list.d/pve-enterprise.list </text:p>
      <text:p text:style-name="Text_20_body">deb [trusted=yes] file:/<text:span text:style-name="Emphasis">mnt/iso/ bullseye pve
deb [trusted=yes] file:</text:span>/mnt/iso/proxmox/packages/ /</text:p>
      <text:p text:style-name="Text_20_body">apt update &amp; apt dist-upgra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57:15</meta:creation-date>
    <dc:creator>Generated</dc:creator>
    <dc:date>2026-08-27T08::57:15</dc:date>
    <dc:language>en-US</dc:language>
    <meta:editing-cycles>1</meta:editing-cycles>
    <meta:editing-duration>PT0S</meta:editing-duration>
    <dc:title>proxmox:update-offline</dc:title>
  </office:meta>
</office:document-meta>
</file>