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a41436a7c43c4dd0342f75278f5b7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xmox:vlan"/><text:bookmark-start text:name="__RefHeading___proxmoxvlans_1"/><text:bookmark-start text:name="proxmoxvlans"/>Proxmox: Vlans<text:bookmark-end text:name="__RefHeading___proxmoxvlans_1"/><text:bookmark-end text:name="proxmoxvlans"/></text:h>
      <text:p text:style-name="Text_20_body">Faire un nouveau bridge avec une interface parent avec le numéro de VLAN derrière un point.
<draw:frame draw:style-name="media" draw:name="0" text:anchor-type="as-char" draw:z-index="0" svg:width="41.169166666667cm" style:rel-width="100%" svg:height="7.14375cm" style:rel-height="scale"><draw:image xlink:href="Pictures/5ca41436a7c43c4dd0342f75278f5b7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09:16</meta:creation-date>
    <dc:creator>Generated</dc:creator>
    <dc:date>2026-08-27T08::09:16</dc:date>
    <dc:language>en-US</dc:language>
    <meta:editing-cycles>1</meta:editing-cycles>
    <meta:editing-duration>PT0S</meta:editing-duration>
    <dc:title>proxmox:vlan</dc:title>
  </office:meta>
</office:document-meta>
</file>