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hdparm <text:span text:style-name="highlight_re5">-W</text:span><text:line-break/>zfs <text:span text:style-name="highlight_kw1">set</text:span> <text:span text:style-name="highlight_re2">atime</text:span>=off local-ssd-zfs<text:line-break/>zfs <text:span text:style-name="highlight_kw1">set</text:span> <text:span text:style-name="highlight_re2">compression</text:span>=lz4 local-ssd-zfs<text:line-break/> <text:line-break/>zpool iostat<text:s text:c="2"/><text:span text:style-name="highlight_br0">(</text:span>affiche les stats cumulées...<text:span text:style-name="highlight_br0">)</text:span><text:line-break/>zpool iostat <text:span text:style-name="highlight_nu0">2</text:span> <text:span text:style-name="highlight_br0">(</text:span>pour rafraichir toutes les <text:span text:style-name="highlight_nu0">2</text:span> secondes<text:span text:style-name="highlight_br0">)</text:span><text:line-break/> <text:line-break/><text:span text:style-name="highlight_co0">#ajouter un disque log et cache</text:span><text:line-break/>zfs add <text:span text:style-name="highlight_re5">-f</text:span> test-zfs log <text:span text:style-name="highlight_sy0">/</text:span>dev<text:span text:style-name="highlight_sy0">/</text:span>sdxx cache <text:span text:style-name="highlight_sy0">/</text:span>dev<text:span text:style-name="highlight_sy0">/</text:span>sdxxx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8::57:07</meta:creation-date>
    <dc:creator>Generated</dc:creator>
    <dc:date>2026-08-27T08::57:07</dc:date>
    <dc:language>en-US</dc:language>
    <meta:editing-cycles>1</meta:editing-cycles>
    <meta:editing-duration>PT0S</meta:editing-duration>
    <dc:title>proxmox:zfs-perf</dc:title>
  </office:meta>
</office:document-meta>
</file>