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zfs-pool"/><text:bookmark-start text:name="__RefHeading___configuration_zfs_en_raid10_sur_proxmox_1"/><text:bookmark-start text:name="configuration_zfs_en_raid10_sur_proxmox"/>Configuration ZFS en RAID10 sur Proxmox<text:bookmark-end text:name="__RefHeading___configuration_zfs_en_raid10_sur_proxmox_1"/><text:bookmark-end text:name="configuration_zfs_en_raid10_sur_proxmo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for</text:span> d <text:span text:style-name="highlight_kw1">in</text:span> sda sdb sdc sdd; <text:span text:style-name="highlight_kw1">do</text:span><text:line-break/><text:s text:c="2"/>sgdisk -n4:<text:span text:style-name="highlight_nu0">0</text:span>:<text:span text:style-name="highlight_nu0">0</text:span> -t4:BF01 <text:span text:style-name="highlight_sy0">/</text:span>dev<text:span text:style-name="highlight_sy0">/</text:span><text:span text:style-name="highlight_re1">$d</text:span><text:line-break/><text:span text:style-name="highlight_kw1">done</text:span><text:line-break/><text:span text:style-name="highlight_kw1">for</text:span> d <text:span text:style-name="highlight_kw1">in</text:span> sda sdb sdc sdd; <text:span text:style-name="highlight_kw1">do</text:span> partx <text:span text:style-name="highlight_re5">-u</text:span> <text:span text:style-name="highlight_sy0">/</text:span>dev<text:span text:style-name="highlight_sy0">/</text:span><text:span text:style-name="highlight_re1">$d</text:span>; <text:span text:style-name="highlight_kw1">done</text:span><text:line-break/> <text:line-break/><text:span text:style-name="highlight_kw1">for</text:span> d <text:span text:style-name="highlight_kw1">in</text:span> sda sdb sdc sdd; <text:span text:style-name="highlight_kw1">do</text:span> partx <text:span text:style-name="highlight_re5">-u</text:span> <text:span text:style-name="highlight_sy0">/</text:span>dev<text:span text:style-name="highlight_sy0">/</text:span><text:span text:style-name="highlight_re1">$d</text:span>; <text:span text:style-name="highlight_kw1">done</text:span><text:line-break/><text:span text:style-name="highlight_kw2">ls</text:span> <text:span text:style-name="highlight_re5">-l</text:span> <text:span text:style-name="highlight_sy0">/</text:span>dev<text:span text:style-name="highlight_sy0">/</text:span>disk<text:span text:style-name="highlight_sy0">/</text:span>by-id<text:span text:style-name="highlight_sy0">/</text:span> <text:span text:style-name="highlight_sy0">|</text:span> <text:span text:style-name="highlight_kw2">grep</text:span> part4<text:line-break/> <text:line-break/> <text:line-break/> <text:line-break/>zpool create <text:span text:style-name="highlight_re5">-o</text:span> <text:span text:style-name="highlight_re2">ashift</text:span>=<text:span text:style-name="highlight_nu0">12</text:span> datastore \<text:line-break/><text:s text:c="2"/>mirror \<text:line-break/><text:s text:c="4"/><text:span text:style-name="highlight_sy0">/</text:span>dev<text:span text:style-name="highlight_sy0">/</text:span>disk<text:span text:style-name="highlight_sy0">/</text:span>by-id<text:span text:style-name="highlight_sy0">/</text:span>ata-ST8000VN004-3CP101_WWZ62AC5-part4 \<text:line-break/><text:s text:c="4"/><text:span text:style-name="highlight_sy0">/</text:span>dev<text:span text:style-name="highlight_sy0">/</text:span>disk<text:span text:style-name="highlight_sy0">/</text:span>by-id<text:span text:style-name="highlight_sy0">/</text:span>ata-WDC_WD8004FRYZ-01VAEB0_VY254UEM-part4 \<text:line-break/><text:s text:c="2"/>mirror \<text:line-break/><text:s text:c="4"/><text:span text:style-name="highlight_sy0">/</text:span>dev<text:span text:style-name="highlight_sy0">/</text:span>disk<text:span text:style-name="highlight_sy0">/</text:span>by-id<text:span text:style-name="highlight_sy0">/</text:span>ata-ST8000VN004-3CP101_WP018E0Y-part4 \<text:line-break/><text:s text:c="4"/><text:span text:style-name="highlight_sy0">/</text:span>dev<text:span text:style-name="highlight_sy0">/</text:span>disk<text:span text:style-name="highlight_sy0">/</text:span>by-id<text:span text:style-name="highlight_sy0">/</text:span>ata-WDC_WD8004FRYZ-01VAEB0_VY254ZKM-part4<text:line-break/> <text:line-break/> <text:line-break/> <text:line-break/>zpool status datastore<text:line-break/>zpool list<text:line-break/> <text:line-break/>zfs create datastore<text:span text:style-name="highlight_sy0">/</text:span>makeitsimple<text:line-break/> <text:line-break/>zfs <text:span text:style-name="highlight_kw1">set</text:span> <text:span text:style-name="highlight_re2">recordsize</text:span>=1M datastore<text:line-break/>zfs <text:span text:style-name="highlight_kw1">set</text:span> <text:span text:style-name="highlight_re2">compression</text:span>=off datastore<text:line-break/>zfs <text:span text:style-name="highlight_kw1">set</text:span> <text:span text:style-name="highlight_re2">atime</text:span>=off datastore<text:line-break/> <text:line-break/> <text:line-break/> <text:line-break/> <text:line-break/>proxmox-backup-manager datastore create makeitsimple <text:span text:style-name="highlight_sy0">/</text:span>datastore<text:span text:style-name="highlight_sy0">/</text:span>makeitsimpl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6::37:57</meta:creation-date>
    <dc:creator>Generated</dc:creator>
    <dc:date>2026-08-27T06::37:57</dc:date>
    <dc:language>en-US</dc:language>
    <meta:editing-cycles>1</meta:editing-cycles>
    <meta:editing-duration>PT0S</meta:editing-duration>
    <dc:title>proxmox:zfs-pool</dc:title>
  </office:meta>
</office:document-meta>
</file>