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b83a4167c9ed3ce7e246098adf2dda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:zfs-replace"/><text:bookmark-start text:name="__RefHeading___proxmoxremplacement_d_un_disque_zfs_ou_d_une_partition_1"/><text:bookmark-start text:name="proxmoxremplacement_d_un_disque_zfs_ou_d_une_partition"/>Proxmox: Remplacement d'un disque ZFS ou d'une partition<text:bookmark-end text:name="__RefHeading___proxmoxremplacement_d_un_disque_zfs_ou_d_une_partition_1"/><text:bookmark-end text:name="proxmoxremplacement_d_un_disque_zfs_ou_d_une_partition"/></text:h>
      <text:p text:style-name="Text_20_body">Cas concret: Un disque est retiré d'un zpool suite à un problème matériel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zpool status</text:p>
          </table:table-cell>
        </table:table-row>
      </table:table>
      <text:p text:style-name="Text_20_body"><draw:frame draw:style-name="media" draw:name="0" text:anchor-type="as-char" draw:z-index="0" svg:width="29.633333333333cm" style:rel-width="100%" svg:height="5.7679166666667cm" style:rel-height="scale"><draw:image xlink:href="Pictures/7b83a4167c9ed3ce7e246098adf2dda2.png" xlink:type="simple" xlink:show="embed" xlink:actuate="onLoad"/></draw:frame></text:p>
      <text:list text:style-name="Numbering_20_1" text:continue-numbering="false">
        <text:list-item>
          <text:p text:style-name="Numbering_20_1_Content_First"> Lister les disques par ID: </text:p>
        </text:list-item>
      </text:list>
      <table:table table:style-name="Table1_Indentation_Level1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ls</text:span> <text:span text:style-name="highlight_re5">-a</text:span> <text:span text:style-name="highlight_sy0">/</text:span>dev<text:span text:style-name="highlight_sy0">/</text:span>disk<text:span text:style-name="highlight_sy0">/</text:span>by-id<text:span text:style-name="highlight_sy0">/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Remplacer le disque ou la partition: </text:p>
        </text:list-item>
      </text:list>
      <table:table table:style-name="Table2_Indentation_Level1">
        <table:table-column table:style-name="odt_auto_style_table_column_3_1"/>
        <table:table-row>
          <table:table-cell office:value-type="string" table:style-name="tablecell">
            <text:p text:style-name="Preformatted_20_Text">zpool replace <text:span text:style-name="highlight_re5">-f</text:span> zfs-ssd-r5-pool <text:span text:style-name="highlight_sy0">/</text:span>dev<text:span text:style-name="highlight_sy0">/</text:span>disk<text:span text:style-name="highlight_sy0">/</text:span>by-id<text:span text:style-name="highlight_sy0">/</text:span>ata-INTEL_SSDSC2BX016T4_BTHC552501ZB1P6PGN-part4 <text:span text:style-name="highlight_sy0">/</text:span>dev<text:span text:style-name="highlight_sy0">/</text:span>disk<text:span text:style-name="highlight_sy0">/</text:span>by-id<text:span text:style-name="highlight_sy0">/</text:span>ata-LK1600GEYMV_BTHC644302VN1P6PGN-part4</text:p>
          </table:table-cell>
        </table:table-row>
      </table:table>
      <text:list text:style-name="Numbering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9:29</meta:creation-date>
    <dc:creator>Generated</dc:creator>
    <dc:date>2026-08-27T07::29:29</dc:date>
    <dc:language>en-US</dc:language>
    <meta:editing-cycles>1</meta:editing-cycles>
    <meta:editing-duration>PT0S</meta:editing-duration>
    <dc:title>proxmox:zfs-replace</dc:title>
  </office:meta>
</office:document-meta>
</file>