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bb292624616c0b14fe3cb83a1949cf.png"/>
  <manifest:file-entry manifest:media-type="image/png" manifest:full-path="Pictures/e4cd5ac5fb458c99872ae82c88216fa7.png"/>
  <manifest:file-entry manifest:media-type="image/png" manifest:full-path="Pictures/f2e865352722db70fa9e02f2b94a6b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cisco:sg3xx-cert"/><text:bookmark-start text:name="__RefHeading___certificats_sur_un_sg3xx_1"/><text:bookmark-start text:name="certificats_sur_un_sg3xx"/>Certificats sur un SG3XX<text:bookmark-end text:name="__RefHeading___certificats_sur_un_sg3xx_1"/><text:bookmark-end text:name="certificats_sur_un_sg3xx"/></text:h>
      <text:list text:style-name="Numbering_20_1" text:continue-numbering="false">
        <text:list-item>
          <text:p text:style-name="Numbering_20_1_Content_First"> Créer Clé privée &amp; Certificat pour le switch</text:p>
        </text:list-item>
        <text:list-item>
          <text:p text:style-name="Numbering_20_1_Content"> Faire une clé public sur base de la clé privée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openssl rsa <text:span text:style-name="highlight_re5">-in</text:span> private.pem -RSAPublicKey_out <text:span text:style-name="highlight_sy0">&gt;</text:span> public.pem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ur le switch, activer le menu avancé <draw:frame draw:style-name="media" draw:name="0" text:anchor-type="as-char" draw:z-index="0" svg:width="49.133125cm" style:rel-width="100%" svg:height="2.0372916666667cm" style:rel-height="scale"><draw:image xlink:href="Pictures/febb292624616c0b14fe3cb83a1949cf.png" xlink:type="simple" xlink:show="embed" xlink:actuate="onLoad"/></draw:frame></text:p>
        </text:list-item>
        <text:list-item>
          <text:p text:style-name="Numbering_20_1_Content"> Se rendre dans Security → SSL Server → SSL Server Authentication. Cliquer sur un certificat et choisir Import Certificate <draw:frame draw:style-name="media" draw:name="1" text:anchor-type="as-char" draw:z-index="1" svg:width="38.152916666667cm" style:rel-width="100%" svg:height="13.255625cm" style:rel-height="scale"><draw:image xlink:href="Pictures/e4cd5ac5fb458c99872ae82c88216fa7.png" xlink:type="simple" xlink:show="embed" xlink:actuate="onLoad"/></draw:frame></text:p>
        </text:list-item>
        <text:list-item>
          <text:p text:style-name="Numbering_20_1_Content_Last"> Remplir le certificat, cocher Enable, remplir le public key, choisir le plaintext et coller la clé privée <draw:frame draw:style-name="media" draw:name="2" text:anchor-type="as-char" draw:z-index="2" svg:width="39.396458333333cm" style:rel-width="100%" svg:height="22.436666666667cm" style:rel-height="scale"><draw:image xlink:href="Pictures/f2e865352722db70fa9e02f2b94a6b3c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1::31:14</meta:creation-date>
    <dc:creator>Generated</dc:creator>
    <dc:date>2026-08-27T11::31:14</dc:date>
    <dc:language>en-US</dc:language>
    <meta:editing-cycles>1</meta:editing-cycles>
    <meta:editing-duration>PT0S</meta:editing-duration>
    <dc:title>reseau:cisco:sg3xx-cert</dc:title>
  </office:meta>
</office:document-meta>
</file>