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cisco:voicevlan"/><text:bookmark-start text:name="__RefHeading___voice_vlan_sur_cisco_sur_serie_sg3_1"/><text:bookmark-start text:name="voice_vlan_sur_cisco_sur_serie_sg3"/>Voice Vlan sur Cisco sur série SG3<text:bookmark-end text:name="__RefHeading___voice_vlan_sur_cisco_sur_serie_sg3_1"/><text:bookmark-end text:name="voice_vlan_sur_cisco_sur_serie_sg3"/></text:h>
      <text:h text:style-name="Heading_20_2" text:outline-level="2"><text:bookmark-start text:name="__RefHeading___via_la_web_interface_2"/><text:bookmark-start text:name="via_la_web_interface"/>Via la Web Interface<text:bookmark-end text:name="__RefHeading___via_la_web_interface_2"/><text:bookmark-end text:name="via_la_web_interface"/></text:h>
      <text:list text:style-name="Numbering_20_1" text:continue-numbering="false">
        <text:list-item>
          <text:p text:style-name="Numbering_20_1_Content_First"> Smartport→Properties: Désactiver Smartport</text:p>
        </text:list-item>
        <text:list-item>
          <text:p text:style-name="Numbering_20_1_Content"> Vlan Management→Voice VLAN→Telephone OUI→Ajouter OUI du téléphone</text:p>
        </text:list-item>
        <text:list-item>
          <text:p text:style-name="Numbering_20_1_Content"> Vlan Management→Voice VLAN→Propeties: </text:p>
          <text:list text:style-name="Numbering_20_1">
            <text:list-item>
              <text:p text:style-name="Numbering_20_1_Content"> Indiquer le VLAN</text:p>
            </text:list-item>
            <text:list-item>
              <text:p text:style-name="Numbering_20_1_Content"> Mettre sur disabled </text:p>
            </text:list-item>
            <text:list-item>
              <text:p text:style-name="Numbering_20_1_Content"> Cliquer sur apply</text:p>
            </text:list-item>
            <text:list-item>
              <text:p text:style-name="Numbering_20_1_Content"> Mettre sur Enable Telephone Oui</text:p>
            </text:list-item>
            <text:list-item>
              <text:p text:style-name="Numbering_20_1_Content"> Cliquer sur apply</text:p>
            </text:list-item>
          </text:list>
        </text:list-item>
        <text:list-item>
          <text:p text:style-name="Numbering_20_1_Content_Last"> Vlan Management→Voice VLAN→Telephone OUI Interfaces → Editet choisir Telephone OUI VLAN Membership</text:p>
        </text:list-item>
      </text:list>
      <text:h text:style-name="Heading_20_3" text:outline-level="3"><text:bookmark-start text:name="__RefHeading___via_console_3"/><text:bookmark-start text:name="via_console"/>Via console<text:bookmark-end text:name="__RefHeading___via_console_3"/><text:bookmark-end text:name="via_console"/></text:h>
      <text:list text:style-name="List_20_1" text:continue-numbering="false">
        <text:list-item>
          <text:p text:style-name="List_20_1_Content_First"> Commande Cisco pour les interfaces: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interface range GigabitEthernet 1-28<text:line-break/> switchport morde trunk<text:line-break/> switchport access vlan 100<text:line-break/> switchport trunk native vlan 100<text:line-break/> switchport trunk allowed vlan 100<text:line-break/> voice vlan enable</text:p>
          </table:table-cell>
        </table:table-row>
      </table:table>
      <text:list text:style-name="List_20_1" text:continue-numbering="true">
        <text:list-item/>
      </text:list>
      <text:list text:style-name="List_20_1" text:continue-numbering="false">
        <text:list-item>
          <text:p text:style-name="List_20_1_Content_First"> Commande pour ajouter un OUI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voice vlan oui-table add 6mac sdkfdsf_______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7:33</meta:creation-date>
    <dc:creator>Generated</dc:creator>
    <dc:date>2026-08-27T10::07:33</dc:date>
    <dc:language>en-US</dc:language>
    <meta:editing-cycles>1</meta:editing-cycles>
    <meta:editing-duration>PT0S</meta:editing-duration>
    <dc:title>reseau:cisco:voicevlan</dc:title>
  </office:meta>
</office:document-meta>
</file>