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0b466c64d6c45f64750c0f500df3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mada:ldap"/><text:bookmark-start text:name="__RefHeading___omadaconfiguration_ldap_1"/><text:bookmark-start text:name="omadaconfiguration_ldap"/>Omada: Configuration LDAP<text:bookmark-end text:name="__RefHeading___omadaconfiguration_ldap_1"/><text:bookmark-end text:name="omadaconfiguration_ldap"/></text:h>
      <text:p text:style-name="Text_20_body"><draw:frame draw:style-name="media" draw:name="0" text:anchor-type="as-char" draw:z-index="0" svg:width="49.186041666667cm" style:rel-width="100%" svg:height="34.104791666667cm" style:rel-height="scale"><draw:image xlink:href="Pictures/1d0b466c64d6c45f64750c0f500df3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22:05</meta:creation-date>
    <dc:creator>Generated</dc:creator>
    <dc:date>2026-08-27T11::22:05</dc:date>
    <dc:language>en-US</dc:language>
    <meta:editing-cycles>1</meta:editing-cycles>
    <meta:editing-duration>PT0S</meta:editing-duration>
    <dc:title>reseau:omada:ldap</dc:title>
  </office:meta>
</office:document-meta>
</file>