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e1dd1cafa16075ef961d6784e71677.png"/>
  <manifest:file-entry manifest:media-type="image/png" manifest:full-path="Pictures/42336dccb2578e6835243192c32e7e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opnsense:firewall-guest"/><text:bookmark-start text:name="__RefHeading___opnsense_-_regles_de_firewall_pour_un_reseau_invite_1"/><text:bookmark-start text:name="opnsense_-_regles_de_firewall_pour_un_reseau_invite"/>OPNSense - Règles de firewall pour un réseau invité<text:bookmark-end text:name="__RefHeading___opnsense_-_regles_de_firewall_pour_un_reseau_invite_1"/><text:bookmark-end text:name="opnsense_-_regles_de_firewall_pour_un_reseau_invite"/></text:h>
      <text:list text:style-name="Numbering_20_1" text:continue-numbering="false">
        <text:list-item>
          <text:p text:style-name="Numbering_20_1_Content_First"> Dans Firewall → Aliases, nous allons d'abord créer un alias AllIPV4localnet qui va identifier tous les réseaux locaux pour les bloquer facilement. Mettez-y :  </text:p>
          <text:list text:style-name="List_20_1">
            <text:list-item>
              <text:p text:style-name="List_20_1_Content"> 10.0.0.0/8</text:p>
            </text:list-item>
            <text:list-item>
              <text:p text:style-name="List_20_1_Content"> 192.168.0.0/16</text:p>
            </text:list-item>
            <text:list-item>
              <text:p text:style-name="List_20_1_Content"> 172.16.0.0/12<draw:frame draw:style-name="media" draw:name="0" text:anchor-type="as-char" draw:z-index="0" svg:width="38.708541666667cm" style:rel-width="100%" svg:height="16.589375cm" style:rel-height="scale"><draw:image xlink:href="Pictures/51e1dd1cafa16075ef961d6784e71677.png" xlink:type="simple" xlink:show="embed" xlink:actuate="onLoad"/></draw:frame></text:p>
            </text:list-item>
          </text:list>
        </text:list-item>
        <text:list-item>
          <text:p text:style-name="Numbering_20_1_Content"> Dans Firewall → Rules → Guest créer les règles suivantes:</text:p>
          <text:list text:style-name="List_20_1">
            <text:list-item>
              <text:p text:style-name="List_20_1_Content"> DNS: </text:p>
              <text:list text:style-name="List_20_1">
                <text:list-item>
                  <text:p text:style-name="List_20_1_Content"> Protocol <text:span text:style-name="Strong_20_Emphasis">IPv4 TCP/UDP</text:span> </text:p>
                </text:list-item>
                <text:list-item>
                  <text:p text:style-name="List_20_1_Content"> Destination <text:span text:style-name="Strong_20_Emphasis">8.8.8.8</text:span>  </text:p>
                </text:list-item>
                <text:list-item>
                  <text:p text:style-name="List_20_1_Content"> Port <text:span text:style-name="Strong_20_Emphasis">53</text:span></text:p>
                </text:list-item>
              </text:list>
            </text:list-item>
            <text:list-item>
              <text:p text:style-name="List_20_1_Content"> HTTP: </text:p>
              <text:list text:style-name="List_20_1">
                <text:list-item>
                  <text:p text:style-name="List_20_1_Content"> Protocol <text:span text:style-name="Strong_20_Emphasis">IPv4 TCP</text:span> </text:p>
                </text:list-item>
                <text:list-item>
                  <text:p text:style-name="List_20_1_Content"> Destination <text:span text:style-name="Strong_20_Emphasis">!AllIPV4localnet (AllIPV4localnet inversé)</text:span> </text:p>
                </text:list-item>
                <text:list-item>
                  <text:p text:style-name="List_20_1_Content"> Port <text:span text:style-name="Strong_20_Emphasis">80</text:span></text:p>
                </text:list-item>
              </text:list>
            </text:list-item>
            <text:list-item>
              <text:p text:style-name="List_20_1_Content"> HTTPS: </text:p>
              <text:list text:style-name="List_20_1">
                <text:list-item>
                  <text:p text:style-name="List_20_1_Content"> Protocol <text:span text:style-name="Strong_20_Emphasis">IPv4 TCP</text:span> </text:p>
                </text:list-item>
                <text:list-item>
                  <text:p text:style-name="List_20_1_Content"> Destination <text:span text:style-name="Strong_20_Emphasis">!AllIPV4localnet (AllIPV4localnet inversé)</text:span> </text:p>
                </text:list-item>
                <text:list-item>
                  <text:p text:style-name="List_20_1_Content"> Port <text:span text:style-name="Strong_20_Emphasis">443</text:span></text:p>
                </text:list-item>
              </text:list>
            </text:list-item>
            <text:list-item>
              <text:p text:style-name="List_20_1_Content"> IMAP: </text:p>
              <text:list text:style-name="List_20_1">
                <text:list-item>
                  <text:p text:style-name="List_20_1_Content"> Protocol <text:span text:style-name="Strong_20_Emphasis">IPv4 TCP</text:span> </text:p>
                </text:list-item>
                <text:list-item>
                  <text:p text:style-name="List_20_1_Content"> Destination <text:span text:style-name="Strong_20_Emphasis">!AllIPV4localnet (AllIPV4localnet inversé)</text:span> </text:p>
                </text:list-item>
                <text:list-item>
                  <text:p text:style-name="List_20_1_Content"> Port <text:span text:style-name="Strong_20_Emphasis">143</text:span></text:p>
                </text:list-item>
              </text:list>
            </text:list-item>
            <text:list-item>
              <text:p text:style-name="List_20_1_Content"> IMAPS: </text:p>
              <text:list text:style-name="List_20_1">
                <text:list-item>
                  <text:p text:style-name="List_20_1_Content"> Protocol <text:span text:style-name="Strong_20_Emphasis">IPv4 TCP</text:span> </text:p>
                </text:list-item>
                <text:list-item>
                  <text:p text:style-name="List_20_1_Content"> Destination <text:span text:style-name="Strong_20_Emphasis">!AllIPV4localnet (AllIPV4localnet inversé)</text:span> </text:p>
                </text:list-item>
                <text:list-item>
                  <text:p text:style-name="List_20_1_Content"> Port <text:span text:style-name="Strong_20_Emphasis">993</text:span></text:p>
                </text:list-item>
              </text:list>
            </text:list-item>
            <text:list-item>
              <text:p text:style-name="List_20_1_Content"> POP3: </text:p>
              <text:list text:style-name="List_20_1">
                <text:list-item>
                  <text:p text:style-name="List_20_1_Content"> Protocol <text:span text:style-name="Strong_20_Emphasis">IPv4 TCP</text:span> </text:p>
                </text:list-item>
                <text:list-item>
                  <text:p text:style-name="List_20_1_Content"> Destination <text:span text:style-name="Strong_20_Emphasis">!AllIPV4localnet (AllIPV4localnet inversé)</text:span> </text:p>
                </text:list-item>
                <text:list-item>
                  <text:p text:style-name="List_20_1_Content"> Port <text:span text:style-name="Strong_20_Emphasis">110</text:span></text:p>
                </text:list-item>
              </text:list>
            </text:list-item>
            <text:list-item>
              <text:p text:style-name="List_20_1_Content"> POP3S: </text:p>
              <text:list text:style-name="List_20_1">
                <text:list-item>
                  <text:p text:style-name="List_20_1_Content"> Protocol <text:span text:style-name="Strong_20_Emphasis">IPv4 TCP</text:span> </text:p>
                </text:list-item>
                <text:list-item>
                  <text:p text:style-name="List_20_1_Content"> Destination <text:span text:style-name="Strong_20_Emphasis">!AllIPV4localnet (AllIPV4localnet inversé)</text:span> </text:p>
                </text:list-item>
                <text:list-item>
                  <text:p text:style-name="List_20_1_Content"> Port <text:span text:style-name="Strong_20_Emphasis">995</text:span></text:p>
                </text:list-item>
              </text:list>
            </text:list-item>
            <text:list-item>
              <text:p text:style-name="List_20_1_Content"> SMTP: </text:p>
              <text:list text:style-name="List_20_1">
                <text:list-item>
                  <text:p text:style-name="List_20_1_Content"> Protocol <text:span text:style-name="Strong_20_Emphasis">IPv4 TCP</text:span> </text:p>
                </text:list-item>
                <text:list-item>
                  <text:p text:style-name="List_20_1_Content"> Destination <text:span text:style-name="Strong_20_Emphasis">!AllIPV4localnet (AllIPV4localnet inversé)</text:span> </text:p>
                </text:list-item>
                <text:list-item>
                  <text:p text:style-name="List_20_1_Content"> Port <text:span text:style-name="Strong_20_Emphasis">25</text:span></text:p>
                </text:list-item>
              </text:list>
            </text:list-item>
            <text:list-item>
              <text:p text:style-name="List_20_1_Content"> SMTPS: </text:p>
              <text:list text:style-name="List_20_1">
                <text:list-item>
                  <text:p text:style-name="List_20_1_Content"> Protocol <text:span text:style-name="Strong_20_Emphasis">IPv4 TCP</text:span> </text:p>
                </text:list-item>
                <text:list-item>
                  <text:p text:style-name="List_20_1_Content"> Destination <text:span text:style-name="Strong_20_Emphasis">!AllIPV4localnet (AllIPV4localnet inversé)</text:span> </text:p>
                </text:list-item>
                <text:list-item>
                  <text:p text:style-name="List_20_1_Content"> Port <text:span text:style-name="Strong_20_Emphasis">465</text:span></text:p>
                </text:list-item>
              </text:list>
            </text:list-item>
            <text:list-item>
              <text:p text:style-name="List_20_1_Content"> Whatsapp1: </text:p>
              <text:list text:style-name="List_20_1">
                <text:list-item>
                  <text:p text:style-name="List_20_1_Content"> Protocol <text:span text:style-name="Strong_20_Emphasis">IPv4 TCP</text:span> </text:p>
                </text:list-item>
                <text:list-item>
                  <text:p text:style-name="List_20_1_Content"> Destination <text:span text:style-name="Strong_20_Emphasis">!AllIPV4localnet (AllIPV4localnet inversé)</text:span> </text:p>
                </text:list-item>
                <text:list-item>
                  <text:p text:style-name="List_20_1_Content"> Port <text:span text:style-name="Strong_20_Emphasis">5222 - 5223</text:span></text:p>
                </text:list-item>
              </text:list>
            </text:list-item>
            <text:list-item>
              <text:p text:style-name="List_20_1_Content"> Whatsapp2: </text:p>
              <text:list text:style-name="List_20_1">
                <text:list-item>
                  <text:p text:style-name="List_20_1_Content"> Protocol <text:span text:style-name="Strong_20_Emphasis">IPv4 TCP</text:span> </text:p>
                </text:list-item>
                <text:list-item>
                  <text:p text:style-name="List_20_1_Content"> Destination <text:span text:style-name="Strong_20_Emphasis">!AllIPV4localnet (AllIPV4localnet inversé)</text:span> </text:p>
                </text:list-item>
                <text:list-item>
                  <text:p text:style-name="List_20_1_Content_Last"> Port <text:span text:style-name="Strong_20_Emphasis">5228</text:span></text:p>
                </text:list-item>
              </text:list>
            </text:list-item>
          </text:list>
        </text:list-item>
      </text:list>
      <text:p text:style-name="Text_20_body"><draw:frame draw:style-name="media" draw:name="1" text:anchor-type="as-char" draw:z-index="1" svg:width="36.486041666667cm" style:rel-width="100%" svg:height="16.430625cm" style:rel-height="scale"><draw:image xlink:href="Pictures/42336dccb2578e6835243192c32e7ed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53:04</meta:creation-date>
    <dc:creator>Generated</dc:creator>
    <dc:date>2026-08-27T10::53:04</dc:date>
    <dc:language>en-US</dc:language>
    <meta:editing-cycles>1</meta:editing-cycles>
    <meta:editing-duration>PT0S</meta:editing-duration>
    <dc:title>reseau:opnsense:firewall-guest</dc:title>
  </office:meta>
</office:document-meta>
</file>