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75d1697a57b5747e681c3532df9c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gandilivedns"/><text:bookmark-start text:name="__RefHeading___gandi_livedns_config_1"/><text:bookmark-start text:name="gandi_livedns_config"/>Gandi LiveDNS Config<text:bookmark-end text:name="__RefHeading___gandi_livedns_config_1"/><text:bookmark-end text:name="gandi_livedns_config"/></text:h>
      <text:p text:style-name="Text_20_body"><draw:frame draw:style-name="media" draw:name="0" text:anchor-type="as-char" draw:z-index="0" svg:width="40.719375cm" style:rel-width="100%" svg:height="26.855208333333cm" style:rel-height="scale"><draw:image xlink:href="Pictures/9875d1697a57b5747e681c3532df9c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31:14</meta:creation-date>
    <dc:creator>Generated</dc:creator>
    <dc:date>2026-08-27T11::31:14</dc:date>
    <dc:language>en-US</dc:language>
    <meta:editing-cycles>1</meta:editing-cycles>
    <meta:editing-duration>PT0S</meta:editing-duration>
    <dc:title>reseau:opnsense:gandilivedns</dc:title>
  </office:meta>
</office:document-meta>
</file>