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9c3c0e4e413dd1a9d209ab49ef6c82.png"/>
  <manifest:file-entry manifest:media-type="image/png" manifest:full-path="Pictures/0f63ed7404ff2a04640834baec8c928e.png"/>
  <manifest:file-entry manifest:media-type="image/png" manifest:full-path="Pictures/c5953ece9a1c0ff0caba3f449e2d7fe8.png"/>
  <manifest:file-entry manifest:media-type="image/png" manifest:full-path="Pictures/21291cab2282bd174cf357b007c23260.png"/>
  <manifest:file-entry manifest:media-type="image/png" manifest:full-path="Pictures/6587b9bbecb84d52082b62cc0df0a0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ipv6-pppoe"/><text:bookmark-start text:name="__RefHeading___opnsense_ipv6_sur_une_connexion_pppoe_1"/><text:bookmark-start text:name="opnsense_ipv6_sur_une_connexion_pppoe"/>OPNSense &amp; IPV6 sur une connexion PPPoE<text:bookmark-end text:name="__RefHeading___opnsense_ipv6_sur_une_connexion_pppoe_1"/><text:bookmark-end text:name="opnsense_ipv6_sur_une_connexion_pppoe"/></text:h>
      <text:h text:style-name="Heading_20_2" text:outline-level="2"><text:bookmark-start text:name="__RefHeading___configuration_interface_wan_2"/><text:bookmark-start text:name="configuration_interface_wan"/>Configuration interface WAN<text:bookmark-end text:name="__RefHeading___configuration_interface_wan_2"/><text:bookmark-end text:name="configuration_interface_wan"/></text:h>
      <text:list text:style-name="Numbering_20_1" text:continue-numbering="false">
        <text:list-item>
          <text:p text:style-name="Numbering_20_1_Content_First"> Dans l'interface WAN, choisir DHCPv6 <draw:frame draw:style-name="media" draw:name="0" text:anchor-type="as-char" draw:z-index="0" svg:width="27.46375cm" style:rel-width="100%" svg:height="16.218958333333cm" style:rel-height="scale"><draw:image xlink:href="Pictures/209c3c0e4e413dd1a9d209ab49ef6c82.png" xlink:type="simple" xlink:show="embed" xlink:actuate="onLoad"/></draw:frame></text:p>
        </text:list-item>
        <text:list-item>
          <text:p text:style-name="Numbering_20_1_Content"> Toujours dans le même écran, vous devez également configurer</text:p>
          <text:list text:style-name="List_20_1">
            <text:list-item>
              <text:p text:style-name="List_20_1_Content"> Request only an IPv6 prefix</text:p>
            </text:list-item>
            <text:list-item>
              <text:p text:style-name="List_20_1_Content"> Prefix delegation (56) </text:p>
            </text:list-item>
            <text:list-item>
              <text:p text:style-name="List_20_1_Content"> Send IPv6 prefix hint</text:p>
            </text:list-item>
            <text:list-item>
              <text:p text:style-name="List_20_1_Content"> Enable debug</text:p>
            </text:list-item>
            <text:list-item>
              <text:p text:style-name="List_20_1_Content_Last"> Use IPv4 connectivity <draw:frame draw:style-name="media" draw:name="1" text:anchor-type="as-char" draw:z-index="1" svg:width="21.087291666667cm" style:rel-width="100%" svg:height="13.917083333333cm" style:rel-height="scale"><draw:image xlink:href="Pictures/0f63ed7404ff2a04640834baec8c928e.pn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configuration_interface_lan_3"/><text:bookmark-start text:name="configuration_interface_lan"/>Configuration interface LAN<text:bookmark-end text:name="__RefHeading___configuration_interface_lan_3"/><text:bookmark-end text:name="configuration_interface_lan"/></text:h>
      <text:list text:style-name="Numbering_20_1" text:continue-numbering="false">
        <text:list-item>
          <text:p text:style-name="Numbering_20_1_Content_First"> Choisir pour IPv6 Configuration Type: Track Interface <draw:frame draw:style-name="media" draw:name="2" text:anchor-type="as-char" draw:z-index="2" svg:width="26.087916666667cm" style:rel-width="100%" svg:height="16.139583333333cm" style:rel-height="scale"><draw:image xlink:href="Pictures/c5953ece9a1c0ff0caba3f449e2d7fe8.png" xlink:type="simple" xlink:show="embed" xlink:actuate="onLoad"/></draw:frame></text:p>
        </text:list-item>
        <text:list-item>
          <text:p text:style-name="Numbering_20_1_Content"> Un MSS de 1472 a pu aider dans certains cas</text:p>
        </text:list-item>
        <text:list-item>
          <text:p text:style-name="Numbering_20_1_Content_Last"> Choisissez l'interface source, donnez un préfixr (optionnel) et cochez configuration manuelle <draw:frame draw:style-name="media" draw:name="3" text:anchor-type="as-char" draw:z-index="3" svg:width="20.028958333333cm" style:rel-width="100%" svg:height="5.4504166666667cm" style:rel-height="scale"><draw:image xlink:href="Pictures/21291cab2282bd174cf357b007c23260.png" xlink:type="simple" xlink:show="embed" xlink:actuate="onLoad"/></draw:frame></text:p>
        </text:list-item>
      </text:list>
      <text:h text:style-name="Heading_20_2" text:outline-level="2"><text:bookmark-start text:name="__RefHeading___configuration_dhcp_ra_4"/><text:bookmark-start text:name="configuration_dhcp_ra"/>Configuration DHCP &amp; RA<text:bookmark-end text:name="__RefHeading___configuration_dhcp_ra_4"/><text:bookmark-end text:name="configuration_dhcp_ra"/></text:h>
      <text:list text:style-name="Numbering_20_1" text:continue-numbering="false">
        <text:list-item>
          <text:p text:style-name="Numbering_20_1_Content_First"> Dans Services → Router Advertisements → LAN, choisir managed {:reseau:opnsense:pasted:20200222-191042.png}}</text:p>
        </text:list-item>
        <text:list-item>
          <text:p text:style-name="Numbering_20_1_Content_Last"> Dans Services → DHCPv6 → LAN, cliquer sur Enable, définir un Range et indiquer un préfixe de 64 <draw:frame draw:style-name="media" draw:name="4" text:anchor-type="as-char" draw:z-index="4" svg:width="39.026041666667cm" style:rel-width="100%" svg:height="14.578541666667cm" style:rel-height="scale"><draw:image xlink:href="Pictures/6587b9bbecb84d52082b62cc0df0a081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3:04</meta:creation-date>
    <dc:creator>Generated</dc:creator>
    <dc:date>2026-08-27T10::53:04</dc:date>
    <dc:language>en-US</dc:language>
    <meta:editing-cycles>1</meta:editing-cycles>
    <meta:editing-duration>PT0S</meta:editing-duration>
    <dc:title>reseau:opnsense:ipv6-pppoe</dc:title>
  </office:meta>
</office:document-meta>
</file>