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272fd1bc7d9f40213d5716fb77e8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opnsense:ldap"/><text:bookmark-start text:name="__RefHeading___opensenseldap_1"/><text:bookmark-start text:name="opensenseldap"/>OpenSense: LDAP<text:bookmark-end text:name="__RefHeading___opensenseldap_1"/><text:bookmark-end text:name="opensenseldap"/></text:h>
      <text:p text:style-name="Text_20_body"><draw:frame draw:style-name="media" draw:name="0" text:anchor-type="as-char" draw:z-index="0" svg:width="50.667708333333cm" style:rel-width="100%" svg:height="29.05125cm" style:rel-height="scale"><draw:image xlink:href="Pictures/f3272fd1bc7d9f40213d5716fb77e88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18:12</meta:creation-date>
    <dc:creator>Generated</dc:creator>
    <dc:date>2026-08-27T10::18:12</dc:date>
    <dc:language>en-US</dc:language>
    <meta:editing-cycles>1</meta:editing-cycles>
    <meta:editing-duration>PT0S</meta:editing-duration>
    <dc:title>reseau:opnsense:ldap</dc:title>
  </office:meta>
</office:document-meta>
</file>