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8d8993809aebc97c9ea73d730ec96f6.png"/>
  <manifest:file-entry manifest:media-type="image/png" manifest:full-path="Pictures/a3918658bd6014d61f6af7be57f6d13f.png"/>
  <manifest:file-entry manifest:media-type="image/png" manifest:full-path="Pictures/77986c3b83b16833586500cb317021df.png"/>
  <manifest:file-entry manifest:media-type="image/png" manifest:full-path="Pictures/1a69c3679f1378e68254bec80eb83368.png"/>
  <manifest:file-entry manifest:media-type="image/png" manifest:full-path="Pictures/a7404d36dc178db6f66230787e511476.png"/>
  <manifest:file-entry manifest:media-type="image/png" manifest:full-path="Pictures/457009e80bceb258c929f8135a4bf0a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eau:opnsense:letsencrypt"/><text:bookmark-start text:name="__RefHeading___opnsense_let_s_encrypt_1"/><text:bookmark-start text:name="opnsense_let_s_encrypt"/>OPNSense &amp; Let's Encrypt<text:bookmark-end text:name="__RefHeading___opnsense_let_s_encrypt_1"/><text:bookmark-end text:name="opnsense_let_s_encrypt"/></text:h>
      <text:h text:style-name="Heading_20_2" text:outline-level="2"><text:bookmark-start text:name="__RefHeading___installer_le_package_2"/><text:bookmark-start text:name="installer_le_package"/>Installer le package<text:bookmark-end text:name="__RefHeading___installer_le_package_2"/><text:bookmark-end text:name="installer_le_package"/></text:h>
      <text:list text:style-name="Numbering_20_1" text:continue-numbering="false">
        <text:list-item>
          <text:p text:style-name="Numbering_20_1_Content_First"> Dans System → Firmware → Plugins, faire un Check for updates</text:p>
        </text:list-item>
        <text:list-item>
          <text:p text:style-name="Numbering_20_1_Content_Last"> Installer le plugin OS-ACME-CLIENT <draw:frame draw:style-name="media" draw:name="0" text:anchor-type="as-char" draw:z-index="0" svg:width="24.60625cm" style:rel-width="100%" svg:height="11.218333333333cm" style:rel-height="scale"><draw:image xlink:href="Pictures/78d8993809aebc97c9ea73d730ec96f6.png" xlink:type="simple" xlink:show="embed" xlink:actuate="onLoad"/></draw:frame></text:p>
        </text:list-item>
      </text:list>
      <text:h text:style-name="Heading_20_2" text:outline-level="2"><text:bookmark-start text:name="__RefHeading___configuration_3"/><text:bookmark-start text:name="configuration"/>Configuration<text:bookmark-end text:name="__RefHeading___configuration_3"/><text:bookmark-end text:name="configuration"/></text:h>
      <text:list text:style-name="Numbering_20_1" text:continue-numbering="false">
        <text:list-item>
          <text:p text:style-name="Numbering_20_1_Content_First"> Dans Services → Let's Encrypt → Settings</text:p>
          <text:list text:style-name="Numbering_20_1">
            <text:list-item>
              <text:p text:style-name="Numbering_20_1_Content"> Activer le service</text:p>
            </text:list-item>
            <text:list-item>
              <text:p text:style-name="Numbering_20_1_Content"> Choisir Auto Renewal</text:p>
            </text:list-item>
            <text:list-item>
              <text:p text:style-name="Numbering_20_1_Content"> Choisir Staging pour réaliser les essais (ou prendre Production si on est certain - attention le nombre de requêtes est limité) </text:p>
            </text:list-item>
            <text:list-item>
              <text:p text:style-name="Numbering_20_1_Content"> Faire Apply  <draw:frame draw:style-name="media" draw:name="1" text:anchor-type="as-char" draw:z-index="1" svg:width="24.791458333333cm" style:rel-width="100%" svg:height="20.981458333333cm" style:rel-height="scale"><draw:image xlink:href="Pictures/a3918658bd6014d61f6af7be57f6d13f.png" xlink:type="simple" xlink:show="embed" xlink:actuate="onLoad"/></draw:frame></text:p>
            </text:list-item>
          </text:list>
        </text:list-item>
        <text:list-item>
          <text:p text:style-name="Numbering_20_1_Content"> Dans Services → Let's Encrypt → Account, créer un compte avec votre adresse email pour recevoir les éventuelles alertes <draw:frame draw:style-name="media" draw:name="2" text:anchor-type="as-char" draw:z-index="2" svg:width="24.235833333333cm" style:rel-width="100%" svg:height="12.620625cm" style:rel-height="scale"><draw:image xlink:href="Pictures/77986c3b83b16833586500cb317021df.png" xlink:type="simple" xlink:show="embed" xlink:actuate="onLoad"/></draw:frame></text:p>
        </text:list-item>
        <text:list-item>
          <text:p text:style-name="Numbering_20_1_Content"> Dans Services → Let's Encrypt → Validation Method, créer une nouvelle méthode</text:p>
          <text:list text:style-name="Numbering_20_1">
            <text:list-item>
              <text:p text:style-name="Numbering_20_1_Content"> L'activer</text:p>
            </text:list-item>
            <text:list-item>
              <text:p text:style-name="Numbering_20_1_Content"> Choisir le challenge type DNS-01</text:p>
            </text:list-item>
            <text:list-item>
              <text:p text:style-name="Numbering_20_1_Content"> Dans DNS-Service j'ai utilisé OVH, Kimsufi, soyoustart, à adapter selon vos besoins</text:p>
            </text:list-item>
            <text:list-item>
              <text:p text:style-name="Numbering_20_1_Content"> Se rendre sur <text:a xlink:type="simple" xlink:href="https://api.ovh.com/createToken/" text:style-name="Internet_20_link" text:visited-style-name="Visited_20_Internet_20_Link">https://api.ovh.com/createToken/</text:a> et </text:p>
              <text:list text:style-name="Numbering_20_1">
                <text:list-item>
                  <text:p text:style-name="Numbering_20_1_Content"> Choisir validity = <text:span text:style-name="Strong_20_Emphasis">unlimited</text:span></text:p>
                </text:list-item>
                <text:list-item>
                  <text:p text:style-name="Numbering_20_1_Content"> Rajouter des droits pour:</text:p>
                  <text:list text:style-name="Numbering_20_1">
                    <text:list-item>
                      <text:p text:style-name="Numbering_20_1_Content"> GET : /domain</text:p>
                    </text:list-item>
                    <text:list-item>
                      <text:p text:style-name="Numbering_20_1_Content"> POST : /domain</text:p>
                    </text:list-item>
                    <text:list-item>
                      <text:p text:style-name="Numbering_20_1_Content"> PUT : /domain</text:p>
                    </text:list-item>
                    <text:list-item>
                      <text:p text:style-name="Numbering_20_1_Content"> DELETE : /domain</text:p>
                    </text:list-item>
                    <text:list-item>
                      <text:p text:style-name="Numbering_20_1_Content"> GET : /domain/*</text:p>
                    </text:list-item>
                    <text:list-item>
                      <text:p text:style-name="Numbering_20_1_Content"> POST : /domain/*</text:p>
                    </text:list-item>
                    <text:list-item>
                      <text:p text:style-name="Numbering_20_1_Content"> PUT : /domain/*</text:p>
                    </text:list-item>
                    <text:list-item>
                      <text:p text:style-name="Numbering_20_1_Content"> DELETE : /domain/*</text:p>
                    </text:list-item>
                    <text:list-item>
                      <text:p text:style-name="Numbering_20_1_Content"> Puis créer les clés</text:p>
                    </text:list-item>
                  </text:list>
                </text:list-item>
              </text:list>
            </text:list-item>
            <text:list-item>
              <text:p text:style-name="Numbering_20_1_Content"> Encoder les clés créées sur OVH et les insérer dans le formulaire <draw:frame draw:style-name="media" draw:name="3" text:anchor-type="as-char" draw:z-index="3" svg:width="19.3675cm" style:rel-width="100%" svg:height="21.298958333333cm" style:rel-height="scale"><draw:image xlink:href="Pictures/1a69c3679f1378e68254bec80eb83368.png" xlink:type="simple" xlink:show="embed" xlink:actuate="onLoad"/></draw:frame></text:p>
            </text:list-item>
          </text:list>
        </text:list-item>
        <text:list-item>
          <text:p text:style-name="Numbering_20_1_Content"> Dans Services → Let's Encrypt → Certificate, créer un nouveau certificat</text:p>
          <text:list text:style-name="Numbering_20_1">
            <text:list-item>
              <text:p text:style-name="Numbering_20_1_Content"> L'activer en cliquant sur Enabled</text:p>
            </text:list-item>
            <text:list-item>
              <text:p text:style-name="Numbering_20_1_Content"> Donner le nom du host dans CommonName</text:p>
            </text:list-item>
            <text:list-item>
              <text:p text:style-name="Numbering_20_1_Content"> Choisir le compte dans LE Account précédemment créé</text:p>
            </text:list-item>
            <text:list-item>
              <text:p text:style-name="Numbering_20_1_Content"> Choisir le Validation Method <draw:frame draw:style-name="media" draw:name="4" text:anchor-type="as-char" draw:z-index="4" svg:width="19.314583333333cm" style:rel-width="100%" svg:height="19.446875cm" style:rel-height="scale"><draw:image xlink:href="Pictures/a7404d36dc178db6f66230787e511476.png" xlink:type="simple" xlink:show="embed" xlink:actuate="onLoad"/></draw:frame></text:p>
            </text:list-item>
            <text:list-item>
              <text:p text:style-name="Numbering_20_1_Content"> Appuyer sur Save</text:p>
            </text:list-item>
            <text:list-item>
              <text:p text:style-name="Numbering_20_1_Content_Last"> Générer un nouveau certificat en cliquant sur ISSUE/RENEW <draw:frame draw:style-name="media" draw:name="5" text:anchor-type="as-char" draw:z-index="5" svg:width="33.787291666667cm" style:rel-width="100%" svg:height="11.509375cm" style:rel-height="scale"><draw:image xlink:href="Pictures/457009e80bceb258c929f8135a4bf0aa.png" xlink:type="simple" xlink:show="embed" xlink:actuate="onLoad"/></draw:frame></text:p>
            </text:list-item>
          </text:list>
        </text:list-item>
      </text:list>
      <text:p text:style-name="Text_20_body">Une fois créé, on peut changer le certificat dans System → Trust → Certificates
Il est possible d'aller plus loin en lançant via automation un restar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15:18</meta:creation-date>
    <dc:creator>Generated</dc:creator>
    <dc:date>2026-08-27T08::15:18</dc:date>
    <dc:language>en-US</dc:language>
    <meta:editing-cycles>1</meta:editing-cycles>
    <meta:editing-duration>PT0S</meta:editing-duration>
    <dc:title>reseau:opnsense:letsencrypt</dc:title>
  </office:meta>
</office:document-meta>
</file>