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2a5eab1c2e30643a1443a04058fcfd.png"/>
  <manifest:file-entry manifest:media-type="image/png" manifest:full-path="Pictures/7c4d5cdd3f5f21313f3e6b58c8160c6c.png"/>
  <manifest:file-entry manifest:media-type="image/png" manifest:full-path="Pictures/cdf62aed024342be1dcfb4eeed45c3a9.png"/>
  <manifest:file-entry manifest:media-type="image/png" manifest:full-path="Pictures/79e64f2a10d0e4ca69a0aedc926a35f2.png"/>
  <manifest:file-entry manifest:media-type="image/svg+xml" manifest:full-path="Pictures/87968c6de3e3a894ab5204e402b383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pnsense:loadbalancing"/><text:bookmark-start text:name="__RefHeading___opnsenseloadbalancing_multiwan_1"/><text:bookmark-start text:name="opnsenseloadbalancing_multiwan"/>OPNSense: Loadbalancing multiwan<text:bookmark-end text:name="__RefHeading___opnsenseloadbalancing_multiwan_1"/><text:bookmark-end text:name="opnsenseloadbalancing_multiwan"/></text:h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list text:style-name="Numbering_20_1" text:continue-numbering="false">
        <text:list-item>
          <text:p text:style-name="Numbering_20_1_Content_First"> Dans Systeme → Passerelles → Single, définir les passerelles qui doivent être surveillées.<draw:frame draw:style-name="media" draw:name="0" text:anchor-type="as-char" draw:z-index="0" svg:width="88.847083333333cm" style:rel-width="100%" svg:height="14.2875cm" style:rel-height="scale"><draw:image xlink:href="Pictures/b82a5eab1c2e30643a1443a04058fcfd.png" xlink:type="simple" xlink:show="embed" xlink:actuate="onLoad"/></draw:frame> Il faut configurer une adresse de monitoring   <draw:frame draw:style-name="media" draw:name="1" text:anchor-type="as-char" draw:z-index="1" svg:width="36.089166666667cm" style:rel-width="100%" svg:height="31.935208333333cm" style:rel-height="scale"><draw:image xlink:href="Pictures/7c4d5cdd3f5f21313f3e6b58c8160c6c.png" xlink:type="simple" xlink:show="embed" xlink:actuate="onLoad"/></draw:frame></text:p>
        </text:list-item>
        <text:list-item>
          <text:p text:style-name="Numbering_20_1_Content"> Dans Systeme → Passerelles → Groupes, configurer les passerelles et les priorités <draw:frame draw:style-name="media" draw:name="2" text:anchor-type="as-char" draw:z-index="2" svg:width="89.138125cm" style:rel-width="100%" svg:height="22.648333333333cm" style:rel-height="scale"><draw:image xlink:href="Pictures/cdf62aed024342be1dcfb4eeed45c3a9.png" xlink:type="simple" xlink:show="embed" xlink:actuate="onLoad"/></draw:frame> Indiquer également le type de déclenchement.</text:p>
        </text:list-item>
        <text:list-item>
          <text:p text:style-name="Numbering_20_1_Content_Last"> Dans Pare-Feu → Règles → Lan, définir la passerelle créée dans le point précédent<draw:frame draw:style-name="media" draw:name="3" text:anchor-type="as-char" draw:z-index="3" svg:width="88.926458333333cm" style:rel-width="100%" svg:height="19.817291666667cm" style:rel-height="scale"><draw:image xlink:href="Pictures/79e64f2a10d0e4ca69a0aedc926a35f2.png" xlink:type="simple" xlink:show="embed" xlink:actuate="onLoad"/></draw:frame> </text:p>
        </text:list-item>
      </text:list>
      <text:p text:style-name="Text_20_body"><draw:frame draw:style-name="media" draw:name="4" text:anchor-type="as-char" draw:z-index="4" svg:width="" svg:rel-width="100%" svg:height="0cm"><draw:image xlink:href="Pictures/87968c6de3e3a894ab5204e402b383db.svg" xlink:type="simple" xlink:show="embed" xlink:actuate="onLoad"/></draw:frame> Le document parle aussi d'informations pratiques sur la gestion des DNS. Dans le labo présenté dans ce document, nous avions le même fournisseur pour les deux connexions.</text:p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docs.opnsense.org/manual/how-tos/multiwan.html" text:style-name="Internet_20_link" text:visited-style-name="Visited_20_Internet_20_Link">https://docs.opnsense.org/manual/how-tos/multiwan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9:50</meta:creation-date>
    <dc:creator>Generated</dc:creator>
    <dc:date>2026-08-27T08::09:50</dc:date>
    <dc:language>en-US</dc:language>
    <meta:editing-cycles>1</meta:editing-cycles>
    <meta:editing-duration>PT0S</meta:editing-duration>
    <dc:title>reseau:opnsense:loadbalancing</dc:title>
  </office:meta>
</office:document-meta>
</file>