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9a821677cd1ca6bdc893a6eed6c0ef.png"/>
  <manifest:file-entry manifest:media-type="image/png" manifest:full-path="Pictures/2384cce3bdacb77e0353920f2f52e232.png"/>
  <manifest:file-entry manifest:media-type="image/png" manifest:full-path="Pictures/bf8d4e8e7d11aadb9c72c1df7338fb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openvpn-specific"/><text:bookmark-start text:name="__RefHeading___opnsense_-_openvpnclient_specific_overrides_1"/><text:bookmark-start text:name="opnsense_-_openvpnclient_specific_overrides"/>Opnsense - OpenVPN: Client Specific Overrides<text:bookmark-end text:name="__RefHeading___opnsense_-_openvpnclient_specific_overrides_1"/><text:bookmark-end text:name="opnsense_-_openvpnclient_specific_overrides"/></text:h>
      <text:p text:style-name="Text_20_body">Dans les paramètres du serveur VPN:
Topology doit être sélectionné
<draw:frame draw:style-name="media" draw:name="0" text:anchor-type="as-char" draw:z-index="0" svg:width="51.435cm" style:rel-width="100%" svg:height="26.167291666667cm" style:rel-height="scale"><draw:image xlink:href="Pictures/139a821677cd1ca6bdc893a6eed6c0ef.png" xlink:type="simple" xlink:show="embed" xlink:actuate="onLoad"/></draw:frame>
Ainsi que force CSO matching
<draw:frame draw:style-name="media" draw:name="1" text:anchor-type="as-char" draw:z-index="1" svg:width="22.754166666667cm" style:rel-width="100%" svg:height="2.06375cm" style:rel-height="scale"><draw:image xlink:href="Pictures/2384cce3bdacb77e0353920f2f52e232.png" xlink:type="simple" xlink:show="embed" xlink:actuate="onLoad"/></draw:frame></text:p>
      <text:p text:style-name="Text_20_body"><draw:frame draw:style-name="media" draw:name="2" text:anchor-type="as-char" draw:z-index="2" svg:width="66.622083333333cm" style:rel-width="100%" svg:height="22.489583333333cm" style:rel-height="scale"><draw:image xlink:href="Pictures/bf8d4e8e7d11aadb9c72c1df7338fbd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1:05</meta:creation-date>
    <dc:creator>Generated</dc:creator>
    <dc:date>2026-08-27T08::11:05</dc:date>
    <dc:language>en-US</dc:language>
    <meta:editing-cycles>1</meta:editing-cycles>
    <meta:editing-duration>PT0S</meta:editing-duration>
    <dc:title>reseau:opnsense:openvpn-specific</dc:title>
  </office:meta>
</office:document-meta>
</file>