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aa8353a4683564bfa8f41c8391951d.png"/>
  <manifest:file-entry manifest:media-type="image/png" manifest:full-path="Pictures/fabe22419e8e90094e10b69c1337c4a3.png"/>
  <manifest:file-entry manifest:media-type="image/png" manifest:full-path="Pictures/7a618cc53cbcbc8e74082a3d99f4c369.png"/>
  <manifest:file-entry manifest:media-type="image/png" manifest:full-path="Pictures/d1fa29522ccaf5b432dbd20a3a37bb71.png"/>
  <manifest:file-entry manifest:media-type="image/png" manifest:full-path="Pictures/3582618a9f6bc8b60c1f2275a0bb5c2b.png"/>
  <manifest:file-entry manifest:media-type="image/png" manifest:full-path="Pictures/9589fcb7dec413ce81bd35e5718ed105.png"/>
  <manifest:file-entry manifest:media-type="image/png" manifest:full-path="Pictures/772b78ff85b0c05af7b65423b8231ee1.png"/>
  <manifest:file-entry manifest:media-type="image/png" manifest:full-path="Pictures/6c3604a09f40808034c69978e79d5c45.png"/>
  <manifest:file-entry manifest:media-type="image/png" manifest:full-path="Pictures/3e7abd8037714c2cac3ee24955ee66fc.png"/>
  <manifest:file-entry manifest:media-type="image/png" manifest:full-path="Pictures/0aa952dfc1fe00c3074bd61f7f9f7d99.png"/>
  <manifest:file-entry manifest:media-type="image/png" manifest:full-path="Pictures/ac71abfd64af7006884e6dde28b675be.png"/>
  <manifest:file-entry manifest:media-type="image/png" manifest:full-path="Pictures/df5de3d0dabb68c9b274b04bb995117d.png"/>
  <manifest:file-entry manifest:media-type="image/png" manifest:full-path="Pictures/a7ee972b8ee70b648e59e62f1aea27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wireguard"/><text:bookmark-start text:name="__RefHeading___opnsensewireguard_vpn_1"/><text:bookmark-start text:name="opnsensewireguard_vpn"/>OPNSense : Wireguard VPN<text:bookmark-end text:name="__RefHeading___opnsensewireguard_vpn_1"/><text:bookmark-end text:name="opnsensewireguard_vpn"/></text:h>
      <text:h text:style-name="Heading_20_2" text:outline-level="2"><text:bookmark-start text:name="__RefHeading___cote_opnsense_2"/><text:bookmark-start text:name="cote_opnsense"/>Côté OPNSENSE<text:bookmark-end text:name="__RefHeading___cote_opnsense_2"/><text:bookmark-end text:name="cote_opnsense"/></text:h>
      <text:h text:style-name="Heading_20_3" text:outline-level="3"><text:bookmark-start text:name="__RefHeading___configuration_du_vpn_3"/><text:bookmark-start text:name="configuration_du_vpn"/>Configuration du VPN<text:bookmark-end text:name="__RefHeading___configuration_du_vpn_3"/><text:bookmark-end text:name="configuration_du_vpn"/></text:h>
      <text:list text:style-name="Numbering_20_1" text:continue-numbering="false">
        <text:list-item>
          <text:p text:style-name="Numbering_20_1_Content_First"> Installer le package Wireguard via System → Firmware → Plugins <draw:frame draw:style-name="media" draw:name="0" text:anchor-type="as-char" draw:z-index="0" svg:width="50.297291666667cm" style:rel-width="100%" svg:height="15.028333333333cm" style:rel-height="scale"><draw:image xlink:href="Pictures/b9aa8353a4683564bfa8f41c8391951d.png" xlink:type="simple" xlink:show="embed" xlink:actuate="onLoad"/></draw:frame></text:p>
        </text:list-item>
        <text:list-item>
          <text:p text:style-name="Numbering_20_1_Content"> Faire F5 dans le navigateur pour faire apparaître le nouveau menu VPN Wireguard</text:p>
        </text:list-item>
        <text:list-item>
          <text:p text:style-name="Numbering_20_1_Content"> Dans VPN → Wireguard → Local appuyez sur le + pour créer une nouvelle entité<draw:frame draw:style-name="media" draw:name="1" text:anchor-type="as-char" draw:z-index="1" svg:width="50.429583333333cm" style:rel-width="100%" svg:height="17.356666666667cm" style:rel-height="scale"><draw:image xlink:href="Pictures/fabe22419e8e90094e10b69c1337c4a3.png" xlink:type="simple" xlink:show="embed" xlink:actuate="onLoad"/></draw:frame></text:p>
        </text:list-item>
        <text:list-item>
          <text:p text:style-name="Numbering_20_1_Content"> Créer la configuration de la sorte:</text:p>
          <text:list text:style-name="Numbering_20_1">
            <text:list-item>
              <text:p text:style-name="Numbering_20_1_Content"> Name: Nom de la connexion</text:p>
            </text:list-item>
            <text:list-item>
              <text:p text:style-name="Numbering_20_1_Content"> Public Key &amp; Private Key: peuvent être laissés vides, ils seront remplis après avoir pressé Save</text:p>
            </text:list-item>
            <text:list-item>
              <text:p text:style-name="Numbering_20_1_Content"> DNS Server: Indiquer le serveur DNS que vous souhaitez utilisez</text:p>
            </text:list-item>
            <text:list-item>
              <text:p text:style-name="Numbering_20_1_Content"> Tunnel address: Définir un subnet qui autorise la communication entre l'entité et le Peer. De préférénce un CDIR 24</text:p>
            </text:list-item>
            <text:list-item>
              <text:p text:style-name="Numbering_20_1_Content"> Peer: On devra retourner et choisir le Peer autorisé une fois créé <draw:frame draw:style-name="media" draw:name="2" text:anchor-type="as-char" draw:z-index="2" svg:width="29.262916666667cm" style:rel-width="100%" svg:height="21.11375cm" style:rel-height="scale"><draw:image xlink:href="Pictures/7a618cc53cbcbc8e74082a3d99f4c369.png" xlink:type="simple" xlink:show="embed" xlink:actuate="onLoad"/></draw:frame></text:p>
            </text:list-item>
          </text:list>
        </text:list-item>
        <text:list-item>
          <text:p text:style-name="Numbering_20_1_Content"> Dans VPN → Wireguard → Endpoints appuyez sur le + pour créer une nouvelle Peer</text:p>
        </text:list-item>
        <text:list-item>
          <text:p text:style-name="Numbering_20_1_Content"> Créer la configuration de la sorte:</text:p>
          <text:list text:style-name="Numbering_20_1">
            <text:list-item>
              <text:p text:style-name="Numbering_20_1_Content"> Name: Donner un nom</text:p>
            </text:list-item>
            <text:list-item>
              <text:p text:style-name="Numbering_20_1_Content"> Public Key: doit être la clée publique générée par le client</text:p>
            </text:list-item>
            <text:list-item>
              <text:p text:style-name="Numbering_20_1_Content"> Shared Secret: optionnel, permet de mettre un mot de passe sur la connexion</text:p>
            </text:list-item>
            <text:list-item>
              <text:p text:style-name="Numbering_20_1_Content"> Allowed IP, on prend une adresse dans le Tunnel Address, en CDIR 32</text:p>
            </text:list-item>
            <text:list-item>
              <text:p text:style-name="Numbering_20_1_Content"> Enpoint Address &amp; Endpoint Port: si il s'agit d'une configuration en RoadWarrior, ces deux champs peuvent rester vide<draw:frame draw:style-name="media" draw:name="3" text:anchor-type="as-char" draw:z-index="3" svg:width="29.262916666667cm" style:rel-width="100%" svg:height="18.441458333333cm" style:rel-height="scale"><draw:image xlink:href="Pictures/d1fa29522ccaf5b432dbd20a3a37bb71.png" xlink:type="simple" xlink:show="embed" xlink:actuate="onLoad"/></draw:frame></text:p>
            </text:list-item>
          </text:list>
        </text:list-item>
        <text:list-item>
          <text:p text:style-name="Numbering_20_1_Content"> Retourner dans VPN → Wireguard → Local et éditer l'entité créée pour sélectionner le Peer distant. <draw:frame draw:style-name="media" draw:name="4" text:anchor-type="as-char" draw:z-index="4" svg:width="29.262916666667cm" style:rel-width="100%" svg:height="20.743333333333cm" style:rel-height="scale"><draw:image xlink:href="Pictures/3582618a9f6bc8b60c1f2275a0bb5c2b.png" xlink:type="simple" xlink:show="embed" xlink:actuate="onLoad"/></draw:frame></text:p>
        </text:list-item>
        <text:list-item>
          <text:p text:style-name="Numbering_20_1_Content_Last"> Dans VPN → Wireguard → General, activer WireGuard et faire Save <draw:frame draw:style-name="media" draw:name="5" text:anchor-type="as-char" draw:z-index="5" svg:width="39.84625cm" style:rel-width="100%" svg:height="14.208125cm" style:rel-height="scale"><draw:image xlink:href="Pictures/9589fcb7dec413ce81bd35e5718ed105.png" xlink:type="simple" xlink:show="embed" xlink:actuate="onLoad"/></draw:frame></text:p>
        </text:list-item>
      </text:list>
      <text:h text:style-name="Heading_20_3" text:outline-level="3"><text:bookmark-start text:name="__RefHeading___regles_firewall_4"/><text:bookmark-start text:name="regles_firewall"/>Règles Firewall<text:bookmark-end text:name="__RefHeading___regles_firewall_4"/><text:bookmark-end text:name="regles_firewall"/></text:h>
      <text:list text:style-name="Numbering_20_1" text:continue-numbering="false">
        <text:list-item>
          <text:p text:style-name="Numbering_20_1_Content_First"> Prévoir une règle dans Firewall → Rules → WireGuard pour autoriser le trafic désiré. Un Accept All est envisageable pour un test.<draw:frame draw:style-name="media" draw:name="6" text:anchor-type="as-char" draw:z-index="6" svg:width="50.244375cm" style:rel-width="100%" svg:height="16.695208333333cm" style:rel-height="scale"><draw:image xlink:href="Pictures/772b78ff85b0c05af7b65423b8231ee1.png" xlink:type="simple" xlink:show="embed" xlink:actuate="onLoad"/></draw:frame></text:p>
        </text:list-item>
        <text:list-item>
          <text:p text:style-name="Numbering_20_1_Content_Last"> Dans Firewall → Rules → Wan: créer une règle qui accepte le port UDP 51820 sur ce firewall</text:p>
        </text:list-item>
      </text:list>
      <text:h text:style-name="Heading_20_3" text:outline-level="3"><text:bookmark-start text:name="__RefHeading___autoriser_le_trafic_internet_pour_les_clients_wireguard_5"/><text:bookmark-start text:name="autoriser_le_trafic_internet_pour_les_clients_wireguard"/>Autoriser le trafic Internet pour les clients Wireguard<text:bookmark-end text:name="__RefHeading___autoriser_le_trafic_internet_pour_les_clients_wireguard_5"/><text:bookmark-end text:name="autoriser_le_trafic_internet_pour_les_clients_wireguard"/></text:h>
      <text:list text:style-name="Numbering_20_1" text:continue-numbering="false">
        <text:list-item>
          <text:p text:style-name="Numbering_20_1_Content_First"> Dans Interface → Assignation, ajouter l'interface wg0 <draw:frame draw:style-name="media" draw:name="7" text:anchor-type="as-char" draw:z-index="7" svg:width="49.873958333333cm" style:rel-width="100%" svg:height="25.87625cm" style:rel-height="scale"><draw:image xlink:href="Pictures/6c3604a09f40808034c69978e79d5c45.png" xlink:type="simple" xlink:show="embed" xlink:actuate="onLoad"/></draw:frame></text:p>
        </text:list-item>
        <text:list-item>
          <text:p text:style-name="Numbering_20_1_Content"> Aller dans l'interface fraichement créée, activez la, empêcher le retrait et donner un nom plus facile à retenir <draw:frame draw:style-name="media" draw:name="8" text:anchor-type="as-char" draw:z-index="8" svg:width="34.845625cm" style:rel-width="100%" svg:height="13.308541666667cm" style:rel-height="scale"><draw:image xlink:href="Pictures/3e7abd8037714c2cac3ee24955ee66fc.png" xlink:type="simple" xlink:show="embed" xlink:actuate="onLoad"/></draw:frame></text:p>
        </text:list-item>
        <text:list-item>
          <text:p text:style-name="Numbering_20_1_Content"> Aller ensuite dans Firewall → NAT → Sortant et mettre le mode sur Hybride <draw:frame draw:style-name="media" draw:name="9" text:anchor-type="as-char" draw:z-index="9" svg:width="76.014791666667cm" style:rel-width="100%" svg:height="14.44625cm" style:rel-height="scale"><draw:image xlink:href="Pictures/0aa952dfc1fe00c3074bd61f7f9f7d99.png" xlink:type="simple" xlink:show="embed" xlink:actuate="onLoad"/></draw:frame> puis Appliquer les changements</text:p>
        </text:list-item>
        <text:list-item>
          <text:p text:style-name="Numbering_20_1_Content"> Toujours dans Firewall → NAT → Sortant, ajouter une règle fixe avec les propriétés suivantes:</text:p>
          <text:list text:style-name="Numbering_20_1">
            <text:list-item>
              <text:p text:style-name="Numbering_20_1_Content"> Interface WAN</text:p>
            </text:list-item>
            <text:list-item>
              <text:p text:style-name="Numbering_20_1_Content"> Source address “votre interface wireguard NET”</text:p>
            </text:list-item>
            <text:list-item>
              <text:p text:style-name="Numbering_20_1_Content_Last"> Translation / destination: Wan Addresse <draw:frame draw:style-name="media" draw:name="10" text:anchor-type="as-char" draw:z-index="10" svg:width="29.897916666667cm" style:rel-width="100%" svg:height="31.617708333333cm" style:rel-height="scale"><draw:image xlink:href="Pictures/ac71abfd64af7006884e6dde28b675be.pn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cote_client_6"/><text:bookmark-start text:name="cote_client"/>Côté client<text:bookmark-end text:name="__RefHeading___cote_client_6"/><text:bookmark-end text:name="cote_client"/></text:h>
      <text:h text:style-name="Heading_20_3" text:outline-level="3"><text:bookmark-start text:name="__RefHeading___configuration_d_un_client_windows_en_mode_roadwarrior_7"/><text:bookmark-start text:name="configuration_d_un_client_windows_en_mode_roadwarrior"/>Configuration d'un client Windows en mode RoadWarrior<text:bookmark-end text:name="__RefHeading___configuration_d_un_client_windows_en_mode_roadwarrior_7"/><text:bookmark-end text:name="configuration_d_un_client_windows_en_mode_roadwarrior"/></text:h>
      <text:list text:style-name="Numbering_20_1" text:continue-numbering="false">
        <text:list-item>
          <text:p text:style-name="Numbering_20_1_Content_First"> Dans le client Windows, créer un nouveau tunnel vide. Il créera directement une clé privée et publique <draw:frame draw:style-name="media" draw:name="11" text:anchor-type="as-char" draw:z-index="11" svg:width="17.330208333333cm" style:rel-width="100%" svg:height="14.419791666667cm" style:rel-height="scale"><draw:image xlink:href="Pictures/df5de3d0dabb68c9b274b04bb995117d.png" xlink:type="simple" xlink:show="embed" xlink:actuate="onLoad"/></draw:frame> </text:p>
        </text:list-item>
        <text:list-item>
          <text:p text:style-name="Numbering_20_1_Content"> Récupérer la clé publique pour la configuration du Peer/Endpoint dans OpenVPN <draw:frame draw:style-name="media" draw:name="12" text:anchor-type="as-char" draw:z-index="12" svg:width="12.805833333333cm" svg:height="10.398125cm"><draw:image xlink:href="Pictures/a7ee972b8ee70b648e59e62f1aea2717.png" xlink:type="simple" xlink:show="embed" xlink:actuate="onLoad"/></draw:frame></text:p>
        </text:list-item>
        <text:list-item>
          <text:p text:style-name="Numbering_20_1_Content"> Ajouter les éléments suivant après le privatekey </text:p>
          <text:p text:style-name="Preformatted_20_Text">Address = 172.31.33.2/32<text:line-break/>DNS = 10.0.0.211<text:line-break/><text:line-break/>[Peer]<text:line-break/>PublicKey = LA_CLE_PUBLIQUE_DU_SERVEUR_OPNSENSE<text:line-break/>AllowedIPs = 0.0.0.0/0<text:line-break/>Endpoint = LADRESSE_DU_SERVEUR_OPNSENSE:51820</text:p>
        </text:list-item>
      </text:list>
      <text:h text:style-name="Heading_20_2" text:outline-level="2"><text:bookmark-start text:name="__RefHeading___sources_8"/><text:bookmark-start text:name="sources"/>Sources<text:bookmark-end text:name="__RefHeading___sources_8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docs.opnsense.org/manual/how-tos/wireguard-client.html" text:style-name="Internet_20_link" text:visited-style-name="Visited_20_Internet_20_Link">https://docs.opnsense.org/manual/how-tos/wireguard-client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13:43</meta:creation-date>
    <dc:creator>Generated</dc:creator>
    <dc:date>2026-08-27T10::13:43</dc:date>
    <dc:language>en-US</dc:language>
    <meta:editing-cycles>1</meta:editing-cycles>
    <meta:editing-duration>PT0S</meta:editing-duration>
    <dc:title>reseau:opnsense:wireguard</dc:title>
  </office:meta>
</office:document-meta>
</file>