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rvice mysql stop<text:line-break/> <text:line-break/>mysqld <text:span text:style-name="highlight_re5">--skip-grant-tables</text:span> <text:span text:style-name="highlight_re5">--skip-networking</text:span> <text:span text:style-name="highlight_re5">--user</text:span>=mysql<text:line-break/> <text:line-break/>mysql <text:span text:style-name="highlight_re5">-u</text:span> root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FLUSH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<text:span text:style-name="highlight_sy2">;</text:span><text:line-break/><text:a xlink:type="simple" xlink:href="https://www.oracle.com/search/results?cat=mysql&amp;Ntk=SI-ALL5&amp;Ntt=SET" text:style-name="Internet_20_link" text:visited-style-name="Visited_20_Internet_20_Link"><text:span text:style-name="highlight_kw1">SET</text:span></text:a> <text:a xlink:type="simple" xlink:href="http://dev.mysql.com/doc/refman/%35%2E%31/en/encryption-functions.html" text:style-name="Internet_20_link" text:visited-style-name="Visited_20_Internet_20_Link"><text:span text:style-name="highlight_kw21">PASSWORD</text:span></text:a> FOR root@<text:span text:style-name="highlight_st0">'localhost'</text:span> <text:span text:style-name="highlight_sy1">=</text:span> <text:span text:style-name="highlight_st0">'new<text:span text:style-name="highlight_es1">_</text:span>password<text:span text:style-name="highlight_es1">_</text:span>goes<text:span text:style-name="highlight_es1">_</text:span>here'</text:span><text:span text:style-name="highlight_sy2">;</text:span><text:line-break/>FLUSH_PRIVILEGES<text:span text:style-name="highlight_sy2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0</meta:creation-date>
    <dc:creator>Generated</dc:creator>
    <dc:date>2026-08-27T09::25:40</dc:date>
    <dc:language>en-US</dc:language>
    <meta:editing-cycles>1</meta:editing-cycles>
    <meta:editing-duration>PT0S</meta:editing-duration>
    <dc:title>reset_mysql</dc:title>
  </office:meta>
</office:document-meta>
</file>