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ba:install"/><text:bookmark-start text:name="__RefHeading___samba4install_1"/><text:bookmark-start text:name="samba4install"/>Samba4 : Install<text:bookmark-end text:name="__RefHeading___samba4install_1"/><text:bookmark-end text:name="samba4install"/></text:h>
      <text:h text:style-name="Heading_20_2" text:outline-level="2"><text:bookmark-start text:name="__RefHeading___encore_a_faire_2"/><text:bookmark-start text:name="encore_a_faire"/>Encore à faire<text:bookmark-end text:name="__RefHeading___encore_a_faire_2"/><text:bookmark-end text:name="encore_a_faire"/></text:h>
      <text:list text:style-name="List_20_1" text:continue-numbering="false">
        <text:list-item>
          <text:p text:style-name="List_20_1_Content_First"> Synchro temps</text:p>
        </text:list-item>
        <text:list-item>
          <text:p text:style-name="List_20_1_Content"> Backup</text:p>
        </text:list-item>
        <text:list-item>
          <text:p text:style-name="List_20_1_Content_Last"> Certificats</text:p>
        </text:list-item>
      </text:list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list text:style-name="Numbering_20_1" text:continue-numbering="false">
        <text:list-item>
          <text:p text:style-name="Numbering_20_1_Content_First"> Editer le ficher host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hosts</text:p>
          </table:table-cell>
        </table:table-row>
      </table:table>
      <text:list text:style-name="Numbering_20_1" text:continue-numbering="true">
        <text:list-item>
          <text:p text:style-name="FirstListParagraph_Text_20_body">Le nom du DC doit être mappé sur une IP accessible exemple </text:p>
          <text:p text:style-name="Preformatted_20_Text">10.99.0.1<text:s text:c="5"/>DC1.samdom.example.com<text:s text:c="5"/>DC1</text:p>
        </text:list-item>
        <text:list-item>
          <text:p text:style-name="Numbering_20_1_Content"> Installer les paquets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apt-get install</text:span> acl attr samba samba-dsdb-modules samba-vfs-modules winbind libpam-winbind libnss-winbind libpam-krb5 krb5-config krb5-user</text:p>
          </table:table-cell>
        </table:table-row>
      </table:table>
      <text:list text:style-name="Numbering_20_1" text:continue-numbering="true">
        <text:list-item>
          <text:p text:style-name="FirstListParagraph_Text_20_body">Introduire le nom du domain kerberos et deux fois le nom du serveur en cours</text:p>
        </text:list-item>
        <text:list-item>
          <text:p text:style-name="Numbering_20_1_Content"> Supprimer les configurations existantes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rm</text:span> <text:span text:style-name="highlight_sy0">/</text:span>etc<text:span text:style-name="highlight_sy0">/</text:span>samba<text:span text:style-name="highlight_sy0">/</text:span>smb.conf<text:line-break/><text:span text:style-name="highlight_kw2">mv</text:span> <text:span text:style-name="highlight_sy0">/</text:span>etc<text:span text:style-name="highlight_sy0">/</text:span>krb5.conf <text:span text:style-name="highlight_sy0">/</text:span>root<text:line-break/><text:span text:style-name="highlight_kw2">rm</text:span> <text:span text:style-name="highlight_re5">-R</text:span> <text:span text:style-name="highlight_sy0">/</text:span>var<text:span text:style-name="highlight_sy0">/</text:span>lib<text:span text:style-name="highlight_sy0">/</text:span>samba<text:span text:style-name="highlight_sy0">/</text:span>private<text:span text:style-name="highlight_sy0">/*</text:span><text:line-break/><text:span text:style-name="highlight_kw2">rm</text:span> <text:span text:style-name="highlight_re5">-R</text:span> <text:span text:style-name="highlight_sy0">/</text:span>var<text:span text:style-name="highlight_sy0">/</text:span>lib<text:span text:style-name="highlight_sy0">/</text:span>samba<text:span text:style-name="highlight_sy0">/</text:span>sysvol<text:span text:style-name="highlight_sy0">/*</text:span><text:line-break/><text:span text:style-name="highlight_kw2">rm</text:span> <text:span text:style-name="highlight_re5">-R</text:span> <text:span text:style-name="highlight_sy0">/</text:span>var<text:span text:style-name="highlight_sy0">/</text:span>cache<text:span text:style-name="highlight_sy0">/</text:span>samba<text:span text:style-name="highlight_sy0">/*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Provisionner le serveur Samba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samba-tool domain provision <text:span text:style-name="highlight_re5">--server-role</text:span>=<text:span text:style-name="highlight_kw2">dc</text:span> <text:span text:style-name="highlight_re5">--use-rfc2307</text:span> <text:span text:style-name="highlight_re5">--dns-backend</text:span>=SAMBA_INTERNAL <text:span text:style-name="highlight_re5">--realm</text:span>=SAMDOM.EXAMPLE.COM <text:span text:style-name="highlight_re5">--domain</text:span>=SAMDOM <text:span text:style-name="highlight_re5">--adminpass</text:span>=Passw0rd<text:line-break/><text:span text:style-name="highlight_kw3">history</text:span> <text:span text:style-name="highlight_re5">-c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odifier /etc/resolv.conf pour y refléter l'adresse de ce serveur et le domaine de recherche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resolv.conf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opier le fichier krb5.conf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var<text:span text:style-name="highlight_sy0">/</text:span>lib<text:span text:style-name="highlight_sy0">/</text:span>samba<text:span text:style-name="highlight_sy0">/</text:span>private<text:span text:style-name="highlight_sy0">/</text:span>krb5.conf <text:span text:style-name="highlight_sy0">/</text:span>etc<text:span text:style-name="highlight_sy0">/</text:span>krb5.conf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ctiver le service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systemctl unmask samba-ad-dc<text:line-break/>systemctl <text:span text:style-name="highlight_kw3">enable</text:span> samba-ad-dc<text:line-break/>systemctl start samba-ad-dc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éer une zone dns inversée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samba-tool dns zonecreate dc1 20.10.10.in-addr.arpa <text:span text:style-name="highlight_re5">-U</text:span> Administrator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quelques_verifications_4"/><text:bookmark-start text:name="quelques_verifications"/>Quelques vérifications<text:bookmark-end text:name="__RefHeading___quelques_verifications_4"/><text:bookmark-end text:name="quelques_verifications"/></text:h>
      <text:list text:style-name="Numbering_20_1" text:continue-numbering="false">
        <text:list-item>
          <text:p text:style-name="Numbering_20_1_Content_First"> Vérifier que Kerberos fonctionne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kinit administrator</text:p>
          </table:table-cell>
        </table:table-row>
      </table:table>
      <text:list text:style-name="Numbering_20_1" text:continue-numbering="true">
        <text:list-item>
          <text:p text:style-name="FirstListParagraph_Text_20_body">. Si il ne fonctionne pas</text:p>
          <text:list text:style-name="List_20_1">
            <text:list-item>
              <text:p text:style-name="List_20_1_Content"> Vérifier votre resolv.conf</text:p>
            </text:list-item>
            <text:list-item>
              <text:p text:style-name="List_20_1_Content"> Vérifier votre fichier /etc/krb5.conf</text:p>
            </text:list-item>
          </text:list>
        </text:list-item>
        <text:list-item>
          <text:p text:style-name="Numbering_20_1_Content"> Quelques tests dns:</text:p>
          <text:list text:style-name="List_20_1">
            <text:list-item/>
          </text:list>
        </text:list-item>
      </text:list>
      <table:table table:style-name="Table10_Indentation_Level2">
        <table:table-column table:style-name="odt_auto_style_table_column_10_1"/>
        <table:table-row>
          <table:table-cell office:value-type="string" table:style-name="tablecell">
            <text:p text:style-name="Preformatted_20_Text">host <text:span text:style-name="highlight_re5">-t</text:span> SRV _ldap._tcp.KERBEROSREALM.lan.</text:p>
          </table:table-cell>
        </table:table-row>
      </table:table>
      <text:list text:style-name="Numbering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11_Indentation_Level2">
        <table:table-column table:style-name="odt_auto_style_table_column_11_1"/>
        <table:table-row>
          <table:table-cell office:value-type="string" table:style-name="tablecell">
            <text:p text:style-name="Preformatted_20_Text">host <text:span text:style-name="highlight_re5">-t</text:span> SRV _kerberos._udp.KERBEROSREALM.lan.</text:p>
          </table:table-cell>
        </table:table-row>
      </table:table>
      <text:list text:style-name="Numbering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12_Indentation_Level2">
        <table:table-column table:style-name="odt_auto_style_table_column_12_1"/>
        <table:table-row>
          <table:table-cell office:value-type="string" table:style-name="tablecell">
            <text:p text:style-name="Preformatted_20_Text">host <text:span text:style-name="highlight_re5">-t</text:span> A dc1.KERBEROSREALM.lan.</text:p>
          </table:table-cell>
        </table:table-row>
      </table:table>
      <text:list text:style-name="Numbering_20_1" text:continue-numbering="true">
        <text:list-item>
          <text:list text:style-name="List_20_1" text:continue-numbering="true">
            <text:list-item/>
          </text:list>
        </text:list-item>
      </text:list>
      <text:h text:style-name="Heading_20_2" text:outline-level="2"><text:bookmark-start text:name="__RefHeading___sources_5"/><text:bookmark-start text:name="sources"/>Sources<text:bookmark-end text:name="__RefHeading___sources_5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wiki.samba.org/index.php/Setting_up_Samba_as_an_Active_Directory_Domain_Controller" text:style-name="Internet_20_link" text:visited-style-name="Visited_20_Internet_20_Link">https://wiki.samba.org/index.php/Setting_up_Samba_as_an_Active_Directory_Domain_Controll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0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18</meta:creation-date>
    <dc:creator>Generated</dc:creator>
    <dc:date>2026-08-27T10::04:18</dc:date>
    <dc:language>en-US</dc:language>
    <meta:editing-cycles>1</meta:editing-cycles>
    <meta:editing-duration>PT0S</meta:editing-duration>
    <dc:title>samba:install</dc:title>
  </office:meta>
</office:document-meta>
</file>