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ccbdd2d219bab9fe5b0264fceb34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ba:ntp"/><text:bookmark-start text:name="__RefHeading___sambasynchronisation_du_temps_1"/><text:bookmark-start text:name="sambasynchronisation_du_temps"/>Samba : Synchronisation du temps<text:bookmark-end text:name="__RefHeading___sambasynchronisation_du_temps_1"/><text:bookmark-end text:name="sambasynchronisation_du_temps"/></text:h>
      <text:h text:style-name="Heading_20_2" text:outline-level="2"><text:bookmark-start text:name="__RefHeading___sur_l_hyperviseur_optionnel_2"/><text:bookmark-start text:name="sur_l_hyperviseur_optionnel"/>Sur l'Hyperviseur (optionnel)<text:bookmark-end text:name="__RefHeading___sur_l_hyperviseur_optionnel_2"/><text:bookmark-end text:name="sur_l_hyperviseur_optionnel"/></text:h>
      <text:list text:style-name="Numbering_20_1" text:continue-numbering="false">
        <text:list-item>
          <text:p text:style-name="LastListParagraph_Numbering_20_1_Content_First"> Si vous lancez votre serveur NTP dans un container LXC, il faut l'autoriser à changer l'heure système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ve<text:span text:style-name="highlight_sy0">/</text:span>local<text:span text:style-name="highlight_sy0">/</text:span>lxc<text:span text:style-name="highlight_sy0">/</text:span><text:span text:style-name="highlight_nu0">110</text:span>.conf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lxc.cap.drop:<text:line-break/>lxc.cap.drop: mac_admin mac_override sys_module</text:p>
          </table:table-cell>
        </table:table-row>
      </table:table>
      <text:h text:style-name="Heading_20_2" text:outline-level="2"><text:bookmark-start text:name="__RefHeading___sur_la_machine_serveur_ntp_3"/><text:bookmark-start text:name="sur_la_machine_serveur_ntp"/>Sur la machine serveur NTP<text:bookmark-end text:name="__RefHeading___sur_la_machine_serveur_ntp_3"/><text:bookmark-end text:name="sur_la_machine_serveur_ntp"/></text:h>
      <text:list text:style-name="Numbering_20_1" text:continue-numbering="false">
        <text:list-item>
          <text:p text:style-name="Numbering_20_1_Content_First"> Installer ntp &amp; ntpdate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apt-get install</text:span> ntpdate<text:line-break/>ntpdate pool.ntp.org<text:line-break/><text:span text:style-name="highlight_kw2">apt-get install</text:span> ntp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ntp.conf </text:p>
        </text:list-item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ntp.conf </text:p>
          </table:table-cell>
        </table:table-row>
      </table:table>
      <text:list text:style-name="Numbering_20_1" text:continue-numbering="true">
        <text:list-item>
          <text:p text:style-name="FirstListParagraph_Text_20_body">Et rajouter les lignes suivantes :</text:p>
        </text:list-item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ntpsigndsocket<text:s text:c="2"/>/var/lib/samba/ntp_signd<text:line-break/>restrict default mssntp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r le groupe propriétaire du socket </text:p>
        </text:list-item>
      </text:list>
      <table:table table:style-name="Table4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chgrp</text:span> ntp <text:span text:style-name="highlight_sy0">/</text:span>var<text:span text:style-name="highlight_sy0">/</text:span>lib<text:span text:style-name="highlight_sy0">/</text:span>samba<text:span text:style-name="highlight_sy0">/</text:span>ntp_sign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le service </text:p>
        </text:list-item>
      </text:list>
      <table:table table:style-name="Table5_Indentation_Level1">
        <table:table-column table:style-name="odt_auto_style_table_column_7_1"/>
        <table:table-row>
          <table:table-cell office:value-type="string" table:style-name="tablecell">
            <text:p text:style-name="Preformatted_20_Text">service ntp restart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la_gpo_pour_configurer_le_domaine_4"/><text:bookmark-start text:name="la_gpo_pour_configurer_le_domaine"/>La GPO pour configurer le domaine<text:bookmark-end text:name="__RefHeading___la_gpo_pour_configurer_le_domaine_4"/><text:bookmark-end text:name="la_gpo_pour_configurer_le_domaine"/></text:h>
      <text:p text:style-name="Text_20_body">“Computer Configuration” / “Administrative Templates” / “System” / “Windows Time Service” / “Time Providers” et modifier les paramètres ntpserver <draw:frame draw:style-name="media" draw:name="0" text:anchor-type="as-char" draw:z-index="0" svg:width="13.890625cm" svg:height="12.752916666667cm"><draw:image xlink:href="Pictures/95ccbdd2d219bab9fe5b0264fceb3457.png" xlink:type="simple" xlink:show="embed" xlink:actuate="onLoad"/></draw:frame></text:p>
      <text:h text:style-name="Heading_20_2" text:outline-level="2"><text:bookmark-start text:name="__RefHeading___sources_5"/><text:bookmark-start text:name="sources"/>Sources<text:bookmark-end text:name="__RefHeading___sources_5"/><text:bookmark-end text:name="sources"/></text:h>
      <text:list text:style-name="List_20_1" text:continue-numbering="false">
        <text:list-item>
          <text:p text:style-name="List_20_1_Content_First"> <text:a xlink:type="simple" xlink:href="https://dev.tranquil.it/wiki/SAMBA_-_Configuration_Samba4_NTP" text:style-name="Internet_20_link" text:visited-style-name="Visited_20_Internet_20_Link">https://dev.tranquil.it/wiki/SAMBA_-_Configuration_Samba4_NTP</text:a></text:p>
        </text:list-item>
        <text:list-item>
          <text:p text:style-name="List_20_1_Content_Last"> <text:a xlink:type="simple" xlink:href="https://wiki.samba.org/index.php/Time_synchronisation" text:style-name="Internet_20_link" text:visited-style-name="Visited_20_Internet_20_Link">https://wiki.samba.org/index.php/Time_synchron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2:52</meta:creation-date>
    <dc:creator>Generated</dc:creator>
    <dc:date>2026-08-27T09::32:52</dc:date>
    <dc:language>en-US</dc:language>
    <meta:editing-cycles>1</meta:editing-cycles>
    <meta:editing-duration>PT0S</meta:editing-duration>
    <dc:title>samba:ntp</dc:title>
  </office:meta>
</office:document-meta>
</file>