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mba:spn"/><text:bookmark-start text:name="__RefHeading___samba_spn_1"/><text:bookmark-start text:name="samba_spn"/>Samba SPN<text:bookmark-end text:name="__RefHeading___samba_spn_1"/><text:bookmark-end text:name="samba_spn"/></text:h>
      <text:p text:style-name="Text_20_body">En cas de modification dns, il faut également modifier le spn.
Suppriemr l'ancien record: setspn -D HOST/ancienDns anciendns
Créer un nouvel alias: setspn -S HOST/test srv
et setspn -S HOST/test.fqdn srv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9:59</meta:creation-date>
    <dc:creator>Generated</dc:creator>
    <dc:date>2026-08-27T09::29:59</dc:date>
    <dc:language>en-US</dc:language>
    <meta:editing-cycles>1</meta:editing-cycles>
    <meta:editing-duration>PT0S</meta:editing-duration>
    <dc:title>samba:spn</dc:title>
  </office:meta>
</office:document-meta>
</file>