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c8bb25a541d517ee272b82bff540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curite:eset:certificatglpi"/><text:bookmark-start text:name="__RefHeading___correction_du_probleme_glpi_eset_1"/><text:bookmark-start text:name="correction_du_probleme_glpi_eset"/>Correction du problème GLPI/ESET<text:bookmark-end text:name="__RefHeading___correction_du_probleme_glpi_eset_1"/><text:bookmark-end text:name="correction_du_probleme_glpi_eset"/></text:h>
      <text:p text:style-name="Text_20_body">Faire une policy qui désactive le check pour l'adresse IP du serveur FusioInventory
<draw:frame draw:style-name="media" draw:name="0" text:anchor-type="as-char" draw:z-index="0" svg:width="53.048958333333cm" style:rel-width="100%" svg:height="20.743333333333cm" style:rel-height="scale"><draw:image xlink:href="Pictures/9bc8bb25a541d517ee272b82bff5406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6:37</meta:creation-date>
    <dc:creator>Generated</dc:creator>
    <dc:date>2026-08-27T09::26:37</dc:date>
    <dc:language>en-US</dc:language>
    <meta:editing-cycles>1</meta:editing-cycles>
    <meta:editing-duration>PT0S</meta:editing-duration>
    <dc:title>securite:eset:certificatglpi</dc:title>
  </office:meta>
</office:document-meta>
</file>