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ndev:connexionsql"/><text:bookmark-start text:name="__RefHeading___connexion_sql_windev_1"/><text:bookmark-start text:name="connexion_sql_windev"/>Connexion SQL Windev<text:bookmark-end text:name="__RefHeading___connexion_sql_windev_1"/><text:bookmark-end text:name="connexion_sql_windev"/></text:h>
      <text:p text:style-name="Preformatted_20_Text"><text:line-break/>Intervention JLM<text:line-break/><text:line-break/><text:line-break/>HDecritConnexion<text:line-break/><text:line-break/>si HOuvreConnexion(ConnexionBDDNew) = vrai alors<text:line-break/><text:s text:c="4"/>HChangeConnexion("*",ConnexionBDDNew)<text:line-break/><text:s text:c="4"/>ToastAffiche("Connexion OK",toastcourt,cvmilieu,chCentre,VertClair)<text:line-break/><text:s text:c="4"/>HCréationSiInexistant("*")<text:line-break/>Sinon<text:line-break/><text:s text:c="4"/>ToastAffiche("Connexion NOT OK",toastcourt,cvmilieu,chCentre,VertClair)<text:line-break/>FI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9::25:47</meta:creation-date>
    <dc:creator>Generated</dc:creator>
    <dc:date>2026-08-27T09::25:47</dc:date>
    <dc:language>en-US</dc:language>
    <meta:editing-cycles>1</meta:editing-cycles>
    <meta:editing-duration>PT0S</meta:editing-duration>
    <dc:title>windev:connexionsql</dc:title>
  </office:meta>
</office:document-meta>
</file>