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ca99acd64708449f1bc11140ea008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ndows:bcdboot"/><text:bookmark-start text:name="__RefHeading___windowsrecuperation_d_une_partition_efi_corrompue_1"/><text:bookmark-start text:name="windowsrecuperation_d_une_partition_efi_corrompue"/>Windows: récupération d'une partition EFI corrompue<text:bookmark-end text:name="__RefHeading___windowsrecuperation_d_une_partition_efi_corrompue_1"/><text:bookmark-end text:name="windowsrecuperation_d_une_partition_efi_corrompue"/></text:h>
      <text:list text:style-name="Numbering_20_1" text:continue-numbering="false">
        <text:list-item>
          <text:p text:style-name="Numbering_20_1_Content_First"> Booter avec l'iso en mode réparation puis console</text:p>
        </text:list-item>
        <text:list-item>
          <text:p text:style-name="Numbering_20_1_Content"> Lancer la commande diskpart et identifier la partition UEFI. généralement elle est la seule à être en FAT32 <draw:frame draw:style-name="media" draw:name="0" text:anchor-type="as-char" draw:z-index="0" svg:width="26.9875cm" style:rel-width="100%" svg:height="14.605cm" style:rel-height="scale"><draw:image xlink:href="Pictures/3ca99acd64708449f1bc11140ea00839.png" xlink:type="simple" xlink:show="embed" xlink:actuate="onLoad"/></draw:frame> Une fois fait, formater la partition. Sous windows 2019, il suffisait de sélectionner la partition et de faire </text:p>
          <text:p text:style-name="Preformatted_20_Text">format FS=FAT32</text:p>
        </text:list-item>
        <text:list-item>
          <text:p text:style-name="Numbering_20_1_Content"> Installer les fichiers de démarrage EFI à partir du répertoire windows </text:p>
          <text:p text:style-name="Preformatted_20_Text">bcdboot C:\windows /s X: /f UEFI</text:p>
          <text:p text:style-name="LastListParagraph_Text_20_body">où P: est le drive fraîchement formaté.</text:p>
        </text:list-item>
      </text:list>
      <text:h text:style-name="Heading_20_2" text:outline-level="2"><text:bookmark-start text:name="__RefHeading___sources_2"/><text:bookmark-start text:name="sources"/>Sources<text:bookmark-end text:name="__RefHeading___sources_2"/><text:bookmark-end text:name="sources"/></text:h>
      <text:list text:style-name="List_20_1" text:continue-numbering="false">
        <text:list-item>
          <text:p text:style-name="LastListParagraph_List_20_1_Content_First"> <text:a xlink:type="simple" xlink:href="https://recoverit.wondershare.fr/computer-problems/fixboot-access-is-denied.html" text:style-name="Internet_20_link" text:visited-style-name="Visited_20_Internet_20_Link">https://recoverit.wondershare.fr/computer-problems/fixboot-access-is-denied.html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4:30</meta:creation-date>
    <dc:creator>Generated</dc:creator>
    <dc:date>2026-08-27T09::24:30</dc:date>
    <dc:language>en-US</dc:language>
    <meta:editing-cycles>1</meta:editing-cycles>
    <meta:editing-duration>PT0S</meta:editing-duration>
    <dc:title>windows:bcdboot</dc:title>
  </office:meta>
</office:document-meta>
</file>