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71765673dcb42e736e30ba953228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als"/><text:bookmark-start text:name="__RefHeading___cals_1"/><text:bookmark-start text:name="cals"/>Cals<text:bookmark-end text:name="__RefHeading___cals_1"/><text:bookmark-end text:name="cals"/></text:h>
      <text:p text:style-name="Text_20_body"><draw:frame draw:style-name="media" draw:name="0" text:anchor-type="as-char" draw:z-index="0" svg:width="41.222083333333cm" style:rel-width="100%" svg:height="43.471041666667cm" style:rel-height="scale"><draw:image xlink:href="Pictures/7871765673dcb42e736e30ba95322837.png" xlink:type="simple" xlink:show="embed" xlink:actuate="onLoad"/></draw:frame>
<text:a xlink:type="simple" xlink:href="https://social.technet.microsoft.com/Forums/windows/fr-FR/cbe2d031-0457-4902-876b-e0dc38936406/cal-licenses-and-multiple-servers?forum=ws19fr" text:style-name="Internet_20_link" text:visited-style-name="Visited_20_Internet_20_Link">https://social.technet.microsoft.com/Forums/windows/fr-FR/cbe2d031-0457-4902-876b-e0dc38936406/cal-licenses-and-multiple-servers?forum=ws19f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56</meta:creation-date>
    <dc:creator>Generated</dc:creator>
    <dc:date>2026-08-27T07::30:56</dc:date>
    <dc:language>en-US</dc:language>
    <meta:editing-cycles>1</meta:editing-cycles>
    <meta:editing-duration>PT0S</meta:editing-duration>
    <dc:title>windows:cals</dc:title>
  </office:meta>
</office:document-meta>
</file>