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b6fa3d02efc4113cb440b441e771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crash-windbg"/><text:bookmark-start text:name="__RefHeading___analyser_un_crash_dump_avec_windbg_1"/><text:bookmark-start text:name="analyser_un_crash_dump_avec_windbg"/>Analyser un crash dump avec windbg<text:bookmark-end text:name="__RefHeading___analyser_un_crash_dump_avec_windbg_1"/><text:bookmark-end text:name="analyser_un_crash_dump_avec_windbg"/></text:h>
      <text:list text:style-name="Numbering_20_1" text:continue-numbering="false">
        <text:list-item>
          <text:p text:style-name="Numbering_20_1_Content_First"> Ouvrir le fichier dmp avec windbg</text:p>
        </text:list-item>
        <text:list-item>
          <text:p text:style-name="Numbering_20_1_Content"> Lancer la commande </text:p>
          <text:p text:style-name="Preformatted_20_Text">!analyze -v</text:p>
          <text:p text:style-name="LastListParagraph_Text_20_body"><draw:frame draw:style-name="media" draw:name="0" text:anchor-type="as-char" draw:z-index="0" svg:width="50.614791666667cm" style:rel-width="100%" svg:height="27.305cm" style:rel-height="scale"><draw:image xlink:href="Pictures/cfb6fa3d02efc4113cb440b441e771bc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0:46</meta:creation-date>
    <dc:creator>Generated</dc:creator>
    <dc:date>2026-08-27T08::10:46</dc:date>
    <dc:language>en-US</dc:language>
    <meta:editing-cycles>1</meta:editing-cycles>
    <meta:editing-duration>PT0S</meta:editing-duration>
    <dc:title>windows:crash-windbg</dc:title>
  </office:meta>
</office:document-meta>
</file>