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credentials"/><text:bookmark-start text:name="__RefHeading___afficher_le_gestionnaire_des_identifiants_1"/><text:bookmark-start text:name="afficher_le_gestionnaire_des_identifiants"/>Afficher le gestionnaire des identifiants<text:bookmark-end text:name="__RefHeading___afficher_le_gestionnaire_des_identifiants_1"/><text:bookmark-end text:name="afficher_le_gestionnaire_des_identifiant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undll32.exe keymgr.dll, KRShowKeyMg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7:05</meta:creation-date>
    <dc:creator>Generated</dc:creator>
    <dc:date>2026-08-27T08::57:05</dc:date>
    <dc:language>en-US</dc:language>
    <meta:editing-cycles>1</meta:editing-cycles>
    <meta:editing-duration>PT0S</meta:editing-duration>
    <dc:title>windows:credentials</dc:title>
  </office:meta>
</office:document-meta>
</file>