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05b443c85ddb5f85faf98aaaf3f7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edge:insecure"/><text:bookmark-start text:name="__RefHeading___microsoft_edgeautoriser_les_connexions_locales_non_securisees_1"/><text:bookmark-start text:name="microsoft_edgeautoriser_les_connexions_locales_non_securisees"/>Microsoft Edge: Autoriser les connexions locales non sécurisées<text:bookmark-end text:name="__RefHeading___microsoft_edgeautoriser_les_connexions_locales_non_securisees_1"/><text:bookmark-end text:name="microsoft_edgeautoriser_les_connexions_locales_non_securisees"/></text:h>
      <text:p text:style-name="Text_20_body">Dans l'adresse: taper Edge://flags/</text:p>
      <text:p text:style-name="Text_20_body"><draw:frame draw:style-name="media" draw:name="0" text:anchor-type="as-char" draw:z-index="0" svg:width="20.240625cm" style:rel-width="100%" svg:height="20.372916666667cm" style:rel-height="scale"><draw:image xlink:href="Pictures/3605b443c85ddb5f85faf98aaaf3f7c0.png" xlink:type="simple" xlink:show="embed" xlink:actuate="onLoad"/></draw:frame></text:p>
      <text:p text:style-name="Text_20_body">Ceci est peut-être valable sur Chro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4:14</meta:creation-date>
    <dc:creator>Generated</dc:creator>
    <dc:date>2026-08-27T10::14:14</dc:date>
    <dc:language>en-US</dc:language>
    <meta:editing-cycles>1</meta:editing-cycles>
    <meta:editing-duration>PT0S</meta:editing-duration>
    <dc:title>windows:edge:insecure</dc:title>
  </office:meta>
</office:document-meta>
</file>