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erreur-smb"/><text:bookmark-start text:name="__RefHeading___probleme_acces_smb_cif_1"/><text:bookmark-start text:name="probleme_acces_smb_cif"/>Problème accès smb/cif<text:bookmark-end text:name="__RefHeading___probleme_acces_smb_cif_1"/><text:bookmark-end text:name="probleme_acces_smb_cif"/></text:h>
      <text:p text:style-name="Text_20_body">1. Fix registry
2. Adaptation powershell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et<text:span text:style-name="highlight_sy0">-</text:span>SmbClientConfiguration <text:span text:style-name="highlight_sy0">-</text:span>RequireSecuritySignature $fals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34:57</meta:creation-date>
    <dc:creator>Generated</dc:creator>
    <dc:date>2026-08-27T09::34:57</dc:date>
    <dc:language>en-US</dc:language>
    <meta:editing-cycles>1</meta:editing-cycles>
    <meta:editing-duration>PT0S</meta:editing-duration>
    <dc:title>windows:erreur-smb</dc:title>
  </office:meta>
</office:document-meta>
</file>