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47a9460896d18a06771a294bb645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gpo:edge-extension"/><text:bookmark-start text:name="__RefHeading___gpoforcer_l_installation_d_extensions_dans_edge_1"/><text:bookmark-start text:name="gpoforcer_l_installation_d_extensions_dans_edge"/>GPO: Forcer l'installation d'extensions dans Edge<text:bookmark-end text:name="__RefHeading___gpoforcer_l_installation_d_extensions_dans_edge_1"/><text:bookmark-end text:name="gpoforcer_l_installation_d_extensions_dans_edge"/></text:h>
      <text:p text:style-name="Text_20_body">Créer l'ajout d'une règle de registre dans HKEY_CURRENT_USER ou HKEY_LOCAL_MACHINE
Software\Policies\Microsoft\Edge\ExtensionInstallForcelist</text:p>
      <text:p text:style-name="Text_20_body">- Nom de la valeur: Un chiffre
- Type: Reg_SZ
- Données de la valeur: l'id de l'extension. Ex: mjiffldffjokfhokbjanjgjmeabmhflb
<draw:frame draw:style-name="media" draw:name="0" text:anchor-type="as-char" draw:z-index="0" svg:width="31.194375cm" style:rel-width="100%" svg:height="14.975416666667cm" style:rel-height="scale"><draw:image xlink:href="Pictures/2647a9460896d18a06771a294bb6452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13:43</meta:creation-date>
    <dc:creator>Generated</dc:creator>
    <dc:date>2026-08-27T10::13:43</dc:date>
    <dc:language>en-US</dc:language>
    <meta:editing-cycles>1</meta:editing-cycles>
    <meta:editing-duration>PT0S</meta:editing-duration>
    <dc:title>windows:gpo:edge-extension</dc:title>
  </office:meta>
</office:document-meta>
</file>