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29c7da65ec16b171fcc7e9be55a90fa.png"/>
  <manifest:file-entry manifest:media-type="image/png" manifest:full-path="Pictures/77d1627baf35eee0252fb38bff2c460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gpo:rdp"/><text:bookmark-start text:name="__RefHeading___gpoautoriser_les_acces_remote_desktop_a_un_groupe_defini_1"/><text:bookmark-start text:name="gpoautoriser_les_acces_remote_desktop_a_un_groupe_defini"/>GPO: Autoriser les accès remote desktop à un groupe défini<text:bookmark-end text:name="__RefHeading___gpoautoriser_les_acces_remote_desktop_a_un_groupe_defini_1"/><text:bookmark-end text:name="gpoautoriser_les_acces_remote_desktop_a_un_groupe_defini"/></text:h>
      <text:list text:style-name="Numbering_20_1" text:continue-numbering="false">
        <text:list-item>
          <text:p text:style-name="Numbering_20_1_Content_First"> Créer un groupe dans lequel nous mettrons les utilisateurs ayant accès</text:p>
        </text:list-item>
        <text:list-item>
          <text:p text:style-name="Numbering_20_1_Content"> Créer une GPO avec </text:p>
          <text:list text:style-name="Numbering_20_1">
            <text:list-item>
              <text:p text:style-name="Numbering_20_1_Content"> Dans Configuration ordinateur → Stratégies → Paramètres Windows → Paramètres de sécurité → Groupes Restreints, Ajouter un nom de groupe avec les membres nécessaires</text:p>
              <text:list text:style-name="Numbering_20_1">
                <text:list-item>
                  <text:p text:style-name="Numbering_20_1_Content"> Remote Desktop Users</text:p>
                </text:list-item>
                <text:list-item>
                  <text:p text:style-name="Numbering_20_1_Content"> Utilisateurs du Bureau à distance <draw:frame draw:style-name="media" draw:name="0" text:anchor-type="as-char" draw:z-index="0" svg:width="39.899166666667cm" style:rel-width="100%" svg:height="27.701875cm" style:rel-height="scale"><draw:image xlink:href="Pictures/529c7da65ec16b171fcc7e9be55a90fa.png" xlink:type="simple" xlink:show="embed" xlink:actuate="onLoad"/></draw:frame></text:p>
                </text:list-item>
              </text:list>
            </text:list-item>
            <text:list-item>
              <text:p text:style-name="Numbering_20_1_Content"> Dans Configuration ordinateur → Stratégies → Modèles d'administration → Composants Windows → Service Bureau à distnace → Hôte de la session Bureau à distance → Connexions, activer “Autoriser les utilisateurs à se connecter à distance à l'aide …”</text:p>
            </text:list-item>
            <text:list-item>
              <text:p text:style-name="Numbering_20_1_Content_Last"> Dans Configuration ordinateur → Stratégies → Modèles d'administration → Réseau → Connexion réseau → Pare-feu Windows Defender → Profil du domaine, Activer Autoriser les exceptions du bureau à distance en entrée <draw:frame draw:style-name="media" draw:name="1" text:anchor-type="as-char" draw:z-index="1" svg:width="27.199166666667cm" style:rel-width="100%" svg:height="25.24125cm" style:rel-height="scale"><draw:image xlink:href="Pictures/77d1627baf35eee0252fb38bff2c4601.png" xlink:type="simple" xlink:show="embed" xlink:actuate="onLoad"/></draw:frame> 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11:10</meta:creation-date>
    <dc:creator>Generated</dc:creator>
    <dc:date>2026-08-27T08::11:10</dc:date>
    <dc:language>en-US</dc:language>
    <meta:editing-cycles>1</meta:editing-cycles>
    <meta:editing-duration>PT0S</meta:editing-duration>
    <dc:title>windows:gpo:rdp</dc:title>
  </office:meta>
</office:document-meta>
</file>