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4943658de883f4f77e1782ef80a39c3.png"/>
  <manifest:file-entry manifest:media-type="image/png" manifest:full-path="Pictures/a0c76440bca8266defe0b1773f94c7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ndows:gpo:shutdown"/><text:bookmark-start text:name="__RefHeading___gpofaire_une_tache_d_extinction_1"/><text:bookmark-start text:name="gpofaire_une_tache_d_extinction"/>GPO: Faire une tâche d'extinction<text:bookmark-end text:name="__RefHeading___gpofaire_une_tache_d_extinction_1"/><text:bookmark-end text:name="gpofaire_une_tache_d_extinction"/></text:h>
      <text:p text:style-name="Text_20_body">Dans Stratégie de l'ordinateur → Préférences → Paramètres du panneau de configuration → Tâches planifiées, créer une nouvelle tâche avec l'utilisateur suivant: NT AUTHORITY\SYSTEM </text:p>
      <text:p text:style-name="Text_20_body"><draw:frame draw:style-name="media" draw:name="0" text:anchor-type="as-char" draw:z-index="0" svg:width="19.473333333333cm" style:rel-width="100%" svg:height="14.605cm" style:rel-height="scale"><draw:image xlink:href="Pictures/d4943658de883f4f77e1782ef80a39c3.png" xlink:type="simple" xlink:show="embed" xlink:actuate="onLoad"/></draw:frame></text:p>
      <text:p text:style-name="Text_20_body"><draw:frame draw:style-name="media" draw:name="1" text:anchor-type="as-char" draw:z-index="1" svg:width="19.420416666667cm" style:rel-width="100%" svg:height="14.684375cm" style:rel-height="scale"><draw:image xlink:href="Pictures/a0c76440bca8266defe0b1773f94c7e1.png" xlink:type="simple" xlink:show="embed" xlink:actuate="onLoad"/></draw:frame></text:p>
      <text:p text:style-name="Text_20_body">programme: “shutdown”
arguments: “/s /c “Fermeture de votre session dans 10 minutes” /t 600”
commencer dans: “c:\windows\system32\”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11::31:14</meta:creation-date>
    <dc:creator>Generated</dc:creator>
    <dc:date>2026-08-27T11::31:14</dc:date>
    <dc:language>en-US</dc:language>
    <meta:editing-cycles>1</meta:editing-cycles>
    <meta:editing-duration>PT0S</meta:editing-duration>
    <dc:title>windows:gpo:shutdown</dc:title>
  </office:meta>
</office:document-meta>
</file>