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f766f16187eed98b8dbf8e1cfd14aa.png"/>
  <manifest:file-entry manifest:media-type="image/png" manifest:full-path="Pictures/42a485e15d8ffd49416c6eb291998751.png"/>
  <manifest:file-entry manifest:media-type="image/png" manifest:full-path="Pictures/3bc01d79bcc7f5a7f95d1ca80fa7f15e.png"/>
  <manifest:file-entry manifest:media-type="image/png" manifest:full-path="Pictures/6dcf7dcc65ae5343944fc340edf8eb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iis:certificate"/><text:bookmark-start text:name="__RefHeading___iismodification_d_un_certificat_1"/><text:bookmark-start text:name="iismodification_d_un_certificat"/>IIS: modification d'un certificat<text:bookmark-end text:name="__RefHeading___iismodification_d_un_certificat_1"/><text:bookmark-end text:name="iismodification_d_un_certificat"/></text:h>
      <text:p text:style-name="Text_20_body">Pour modifier un certificat d'un serveur IIS:</text:p>
      <text:list text:style-name="Numbering_20_1" text:continue-numbering="false">
        <text:list-item>
          <text:p text:style-name="Numbering_20_1_Content_First"> Ouvrir le “Gestionaire des services Internet”</text:p>
        </text:list-item>
        <text:list-item>
          <text:p text:style-name="Numbering_20_1_Content"> Sélectionner le nom du serveur puis choisir “Certificats du serveur” <draw:frame draw:style-name="media" draw:name="0" text:anchor-type="as-char" draw:z-index="0" svg:width="23.01875cm" style:rel-width="100%" svg:height="13.414375cm" style:rel-height="scale"><draw:image xlink:href="Pictures/a7f766f16187eed98b8dbf8e1cfd14aa.png" xlink:type="simple" xlink:show="embed" xlink:actuate="onLoad"/></draw:frame></text:p>
        </text:list-item>
        <text:list-item>
          <text:p text:style-name="Numbering_20_1_Content"> Choisissez Importer pour inclure votre fichier pfx dans le groupe webhosting <draw:frame draw:style-name="media" draw:name="1" text:anchor-type="as-char" draw:z-index="1" svg:width="26.061458333333cm" style:rel-width="100%" svg:height="6.7997916666667cm" style:rel-height="scale"><draw:image xlink:href="Pictures/42a485e15d8ffd49416c6eb291998751.png" xlink:type="simple" xlink:show="embed" xlink:actuate="onLoad"/></draw:frame> </text:p>
        </text:list-item>
        <text:list-item>
          <text:p text:style-name="Numbering_20_1_Content"> Faire un click droit sur le site sur lequel vous souhaitez modifier le certificat (ou prendre Default Web Site) et choisir “Modifier les liaisons” <draw:frame draw:style-name="media" draw:name="2" text:anchor-type="as-char" draw:z-index="2" svg:width="14.631458333333cm" svg:height="12.673541666667cm"><draw:image xlink:href="Pictures/3bc01d79bcc7f5a7f95d1ca80fa7f15e.png" xlink:type="simple" xlink:show="embed" xlink:actuate="onLoad"/></draw:frame></text:p>
        </text:list-item>
        <text:list-item>
          <text:p text:style-name="Numbering_20_1_Content_Last"> Choisir https, faire modifier et prendre le nouveau certificat dans la liste déroulante <draw:frame draw:style-name="media" draw:name="3" text:anchor-type="as-char" draw:z-index="3" svg:width="25.188333333333cm" style:rel-width="100%" svg:height="14.340416666667cm" style:rel-height="scale"><draw:image xlink:href="Pictures/6dcf7dcc65ae5343944fc340edf8ebd8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9:29</meta:creation-date>
    <dc:creator>Generated</dc:creator>
    <dc:date>2026-08-27T08::09:29</dc:date>
    <dc:language>en-US</dc:language>
    <meta:editing-cycles>1</meta:editing-cycles>
    <meta:editing-duration>PT0S</meta:editing-duration>
    <dc:title>windows:iis:certificate</dc:title>
  </office:meta>
</office:document-meta>
</file>