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1f61f399268b1236ecad52347a67da.png"/>
  <manifest:file-entry manifest:media-type="image/png" manifest:full-path="Pictures/e38f951af0054080996103b0c6df71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imprimantetsc"/><text:bookmark-start text:name="__RefHeading___calibration_imprimante_tsc_1"/><text:bookmark-start text:name="calibration_imprimante_tsc"/>Calibration imprimante TSC<text:bookmark-end text:name="__RefHeading___calibration_imprimante_tsc_1"/><text:bookmark-end text:name="calibration_imprimante_tsc"/></text:h>
      <text:list text:style-name="Numbering_20_1" text:continue-numbering="false">
        <text:list-item>
          <text:p text:style-name="Numbering_20_1_Content_First"> Printer → Add printer</text:p>
        </text:list-item>
        <text:list-item>
          <text:p text:style-name="Numbering_20_1_Content"> Double click sur l’imprimante <draw:frame draw:style-name="media" draw:name="0" text:anchor-type="as-char" draw:z-index="0" svg:width="22.754166666667cm" style:rel-width="100%" svg:height="12.356041666667cm" style:rel-height="scale"><draw:image xlink:href="Pictures/ee1f61f399268b1236ecad52347a67da.png" xlink:type="simple" xlink:show="embed" xlink:actuate="onLoad"/></draw:frame></text:p>
        </text:list-item>
        <text:list-item>
          <text:p text:style-name="Numbering_20_1_Content_Last"> <draw:frame draw:style-name="media" draw:name="1" text:anchor-type="as-char" draw:z-index="1" svg:width="18.123958333333cm" style:rel-width="100%" svg:height="16.66875cm" style:rel-height="scale"><draw:image xlink:href="Pictures/e38f951af0054080996103b0c6df71ea.png" xlink:type="simple" xlink:show="embed" xlink:actuate="onLoad"/></draw:frame> -25 comme valeur pour 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08</meta:creation-date>
    <dc:creator>Generated</dc:creator>
    <dc:date>2026-08-27T07::31:08</dc:date>
    <dc:language>en-US</dc:language>
    <meta:editing-cycles>1</meta:editing-cycles>
    <meta:editing-duration>PT0S</meta:editing-duration>
    <dc:title>windows:imprimantetsc</dc:title>
  </office:meta>
</office:document-meta>
</file>