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381a83ee66194440b4d626d64fe6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installation_propre"/><text:bookmark-start text:name="__RefHeading___installation_windows_10_1"/><text:bookmark-start text:name="installation_windows_10"/>Installation Windows 10<text:bookmark-end text:name="__RefHeading___installation_windows_10_1"/><text:bookmark-end text:name="installation_windows_10"/></text:h>
      <text:list text:style-name="Numbering_20_1" text:continue-numbering="false">
        <text:list-item>
          <text:p text:style-name="Numbering_20_1_Content_First"> Insérer le CD/Clé USB Windows. </text:p>
        </text:list-item>
        <text:list-item>
          <text:p text:style-name="Numbering_20_1_Content"> Au démarrage démarrer sur le disque d'installation (généralement la touche F8)</text:p>
        </text:list-item>
        <text:list-item>
          <text:p text:style-name="Numbering_20_1_Content_Last"> Lorsque le message suivant apparaît, appuyer sur une touche <draw:frame draw:style-name="media" draw:name="0" text:anchor-type="as-char" draw:z-index="0" svg:width="19.102916666667cm" style:rel-width="100%" svg:height="6.3235416666667cm" style:rel-height="scale"><draw:image xlink:href="Pictures/31381a83ee66194440b4d626d64fe63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0:31</meta:creation-date>
    <dc:creator>Generated</dc:creator>
    <dc:date>2026-08-27T09::30:31</dc:date>
    <dc:language>en-US</dc:language>
    <meta:editing-cycles>1</meta:editing-cycles>
    <meta:editing-duration>PT0S</meta:editing-duration>
    <dc:title>windows:installation_propre</dc:title>
  </office:meta>
</office:document-meta>
</file>