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87d3fd654696c8e65aa1688063ea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netsh-metric"/><text:bookmark-start text:name="__RefHeading___netshchanger_les_metrics_1"/><text:bookmark-start text:name="netshchanger_les_metrics"/>Netsh: changer les metrics<text:bookmark-end text:name="__RefHeading___netshchanger_les_metrics_1"/><text:bookmark-end text:name="netshchanger_les_metrics"/></text:h>
      <text:p text:style-name="Text_20_body">Dans certains cas, la priorité des DNS sur les interfaces est changée.</text:p>
      <text:list text:style-name="Numbering_20_1" text:continue-numbering="false">
        <text:list-item>
          <text:p text:style-name="Numbering_20_1_Content_First"> Ouvrez une console avec accès Admin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netsh int ip show interface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dentifier l’interface réseau qui doit être prioritaire et noter le Metric. La plus importante doit avoir la priorité la plus basse <draw:frame draw:style-name="media" draw:name="0" text:anchor-type="as-char" draw:z-index="0" svg:width="11.773958333333cm" svg:height="4.365625cm"><draw:image xlink:href="Pictures/5f87d3fd654696c8e65aa1688063ea4f.png" xlink:type="simple" xlink:show="embed" xlink:actuate="onLoad"/></draw:frame></text:p>
        </text:list-item>
        <text:list-item>
          <text:p text:style-name="Numbering_20_1_Content"> Introduire la commande suivante en adaptant le nom de l’interface et éventuellement le Metric.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netsh int ip <text:span text:style-name="highlight_kw2">set</text:span> interface <text:span text:style-name="highlight_st0">"Ethernet"</text:span> metric<text:span text:style-name="highlight_sy0">=</text:span><text:span text:style-name="highlight_nu0">14</text:span>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51</meta:creation-date>
    <dc:creator>Generated</dc:creator>
    <dc:date>2026-08-27T07::31:51</dc:date>
    <dc:language>en-US</dc:language>
    <meta:editing-cycles>1</meta:editing-cycles>
    <meta:editing-duration>PT0S</meta:editing-duration>
    <dc:title>windows:netsh-metric</dc:title>
  </office:meta>
</office:document-meta>
</file>